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omgevingsvergunning voor het uitbreiden van het pand en het bouwen van een hellingbaan en parkeerdek op het perceel Spacelab 2, 3824 MR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vergunning voor het uitbreiden van het pand en het bouwen van een hellingbaan en parkeerdek op het perceel Spacelab 2, 3824 MR Amersfoort</text:span>
          </text:p>
            <text:p text:style-name="common-al">De Gemeente Amersfoort heeft op 01-08-2024 een aanvraag voor een omgevingsvergunning ontvangen voor het uitbreiden van het pand en het bouwen van een hellingbaan en parkeerdek op het perceel Spacelab 2, 3824 MR Amersfoort, met kenmerk CLZ-00015664<text:span text:style-name="nadrukvet">.</text:span></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neemt waarschijnlijk voor 26-09-2024 een besluit. Als de vergunning wordt verleend, publiceert de gemeente een nieuw bericht. Vanaf dat moment kunt u de documenten met informatie over de vergunning bekijken en hierop reageren. U kunt nu nog niet reageren.</text:p>
            <text:p text:style-name="common-al">
            
          </text:p>
            <text:p text:style-name="common-al">
            <text:span text:style-name="nadrukvet">Meer informatie</text:span>
          </text:p>
            <text:p text:style-name="last-al">U kunt nu alvast de aanvraag van de vergunning bekijken en hierover vragen stellen. Hiervoor kunt u bellen met de gemeente. Dit kan via het telefoonnummer 140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48498</text:span><text:line-break/><text:date style:data-style-name="dag" text:fixed="true" text:date-value="2024-08-09"/><text:line-break/><text:date style:data-style-name="jaar" text:fixed="true" text:date-value="2024-08-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48498</text:span><text:date style:data-style-name="nicedate" text:fixed="true" text:date-value="2024-08-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48498</text:span><text:date style:data-style-name="nicedate" text:fixed="true" text:date-value="2024-08-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6/xml/MC-DRP-OmgevingsvergunningAanvraa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15664</meta:user-defined>
    <dc:language>nl</dc:language>
    <meta:user-defined meta:name="OVERHEIDop.locatietype/OVERHEIDop.gebiedsmarkering">Punt</meta:user-defined>
    <meta:user-defined meta:name="DC.title">Ontvangen aanvraag omgevingsvergunning voor het uitbreiden van het pand en het bouwen van een hellingbaan en parkeerdek op het perceel Spacelab 2, 3824 MR Amersfoort</meta:user-defined>
    <meta:user-defined meta:name="DCTERMS.W3CDTF/DCTERMS.available">2024-08-09</meta:user-defined>
    <meta:user-defined meta:name="DCTERMS.W3CDTF/OVERHEIDop.jaargang">2024</meta:user-defined>
    <meta:user-defined meta:name="OVERHEIDop.publicationIssue">348498</meta:user-defined>
    <meta:user-defined meta:name="OVERHEIDop.GmbID/DC.identifier">gmb-2024-348498</meta:user-defined>
    <meta:user-defined meta:name="OVERHEIDop.versieInformatie"/>
  </office:meta>
</office:document-meta>
</file>