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alantstraat 73 1103S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achterdakvlak van de woning</text:p>
            <text:p text:style-name="common-al">Zaakadres: Galantstraat 73 1103SH Amsterdam</text:p>
            <text:p text:style-name="common-al">Datum ontvangst: 20-06-2024</text:p>
            <text:p text:style-name="common-al">Zaaknummer: Z2024-016039</text:p>
            <text:p text:style-name="common-al">DSO-nummer: 202406200151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735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735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735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4-016039</meta:user-defined>
    <meta:user-defined meta:name="DCTERMS.abstract">plaatsen van een dakkapel op het achterdakvlak van 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alantstraat 73 1103SH Amsterdam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7735</meta:user-defined>
    <meta:user-defined meta:name="OVERHEIDop.GmbID/DC.identifier">gmb-2024-347735</meta:user-defined>
    <meta:user-defined meta:name="OVERHEIDop.versieInformatie"/>
  </office:meta>
</office:document-meta>
</file>