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Edisonstraat 98 in Utrecht,  GU-Z2024-00162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disonstraat 98 in Utrecht</text:p>
            <text:p text:style-name="common-al">GU-Z2024-0016297</text:p>
            <text:p text:style-name="common-al">Toelichting: het bouwen van een dakkapel op het voo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7734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734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734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297</meta:user-defined>
    <meta:user-defined meta:name="DCTERMS.abstract">Verlenging beslistermijn omgevingsvergunning, het bouwen van een dakkapel op het voordakvlak, Edisonstraat 98 in Utrecht,  GU-Z2024-0016297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vlak, Edisonstraat 98 in Utrecht,  GU-Z2024-0016297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7734</meta:user-defined>
    <meta:user-defined meta:name="OVERHEIDop.GmbID/DC.identifier">gmb-2024-347734</meta:user-defined>
    <meta:user-defined meta:name="OVERHEIDop.versieInformatie"/>
  </office:meta>
</office:document-meta>
</file>