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e kinderdagopvang met 2 groepen aan Van Duivenvoordestraat 5A, 4901 VT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/>Van Duivenvoordestraat 5A,Tijdelijke kinderdagopvang met 2 groepen te Oosterhout (1051979 ontvangen 31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1979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47503</text:span><text:line-break/><text:date style:data-style-name="dag" text:fixed="true" text:date-value="2024-08-15"/><text:line-break/><text:date style:data-style-name="jaar" text:fixed="true" text:date-value="2024-08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503</text:span><text:date style:data-style-name="nicedate" text:fixed="true" text:date-value="2024-08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503</text:span><text:date style:data-style-name="nicedate" text:fixed="true" text:date-value="2024-08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1979</meta:user-defined>
    <meta:user-defined meta:name="DCTERMS.abstract">Aanvraag vergunning voor tijdelijke kinderdagopvang met 2 groepen aan Van Duivenvoordestraat 5A, 4901 VT Oosterhou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e kinderdagopvang met 2 groepen aan Van Duivenvoordestraat 5A, 4901 VT Oosterhout</meta:user-defined>
    <meta:user-defined meta:name="DCTERMS.W3CDTF/DCTERMS.available">2024-08-15</meta:user-defined>
    <meta:user-defined meta:name="DCTERMS.W3CDTF/OVERHEIDop.jaargang">2024</meta:user-defined>
    <meta:user-defined meta:name="OVERHEIDop.publicationIssue">347503</meta:user-defined>
    <meta:user-defined meta:name="OVERHEIDop.GmbID/DC.identifier">gmb-2024-347503</meta:user-defined>
    <meta:user-defined meta:name="OVERHEIDop.versieInformatie"/>
  </office:meta>
</office:document-meta>
</file>