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omgevingsvergunning Dikninge 1 1083T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Dikninge 1 1083TX Amsterdam</text:p>
            <text:p text:style-name="common-al">Omschrijving: het veranderen van de kozijnen in de voorgevels en het na-isoleren van de daken, met behoud van bestemming wonen, op de locaties Dikninge 1 tot en met 79 en 12 tot en met 90, A.J. Ernststraat 2 tot en met 80 en Havikshorst 1 tot en met 79.</text:p>
            <text:p text:style-name="common-al">Besluit: intrekken omgevingsvergunning</text:p>
            <text:p text:style-name="common-al">Verzonden naar aanvrager op: 06-08-2024</text:p>
            <text:p text:style-name="common-al">Zaaknummer: Z2021-Z001824</text:p>
            <text:p text:style-name="common-al">OLO nummer: 5922903</text:p>
            <text:p text:style-name="common-al">Het besluit en bijbehorende stukken kunt u per e-mail ontvangen. Stuur een e-mail naar <text:a xlink:href="mailto:vth.administratie.sdz@amsterdam.nl?Subject=Dossiernummer Z2021-Z001824" xlink:type="simple">vth.administratie.sdz@amsterdam.nl</text:a> en vermeld straatnaam, huisnummer en dossiernummer in uw verzoek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‘Contact‘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https://www.rechtspraak.nl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 - team bestuursrecht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://loket.rechtspraak.nl/bestuursrecht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7276</text:span><text:line-break/><text:date style:data-style-name="dag" text:fixed="true" text:date-value="2024-08-08"/><text:line-break/><text:date style:data-style-name="jaar" text:fixed="true" text:date-value="2024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7276</text:span><text:date style:data-style-name="nicedate" text:fixed="true" text:date-value="2024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7276</text:span><text:date style:data-style-name="nicedate" text:fixed="true" text:date-value="2024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9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1-Z001824</meta:user-defined>
    <meta:user-defined meta:name="DCTERMS.abstract">veranderen van de kozijnen in de voorgevels en het na-isoleren van het dak van de gebouwen Dikninge 1 tot en met 79 en 12 tot en met 90,  A.J. Ernstst</meta:user-defined>
    <dc:language>nl</dc:language>
    <meta:user-defined meta:name="OVERHEIDop.locatietype/OVERHEIDop.gebiedsmarkering">Punt</meta:user-defined>
    <meta:user-defined meta:name="DC.title">Besluit intrekken omgevingsvergunning Dikninge 1 1083TX Amsterdam</meta:user-defined>
    <meta:user-defined meta:name="DCTERMS.W3CDTF/DCTERMS.available">2024-08-08</meta:user-defined>
    <meta:user-defined meta:name="DCTERMS.W3CDTF/OVERHEIDop.jaargang">2024</meta:user-defined>
    <meta:user-defined meta:name="OVERHEIDop.publicationIssue">347276</meta:user-defined>
    <meta:user-defined meta:name="OVERHEIDop.GmbID/DC.identifier">gmb-2024-347276</meta:user-defined>
    <meta:user-defined meta:name="OVERHEIDop.versieInformatie"/>
  </office:meta>
</office:document-meta>
</file>