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stiging opstalrech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ekendmaking van voornemen tot het vestigen van een opstalrecht op aan de gemeente Echt-Susteren toebehorende onroerende zaken.</text:span>
          </text:p>
            <text:p text:style-name="common-al">Op basis van het beoogde opstalrecht verkrijgt Tennet TSO B.V. het recht een hoogspaningsleiding in eigendom te hebben op de eigendomspercelen van de gemeente Echt-Susteren. Deze percelen zijn kadastraal bekend: gemeente Susteren, sectie G, nummers 2400 en 2403 gelegen nabij de Holtummerweg te Susteren. </text:p>
            <text:p text:style-name="common-al">
            <text:span text:style-name="nadrukvet">Tennet is de enige serieuze gegadigde </text:span>
          </text:p>
            <text:p text:style-name="common-al">De gemeente is van mening dat Tennet de enige serieuze gegadigde is die in aanmerking komt voor het vestigen van een opstalrecht omdat Tennet de aangewezen netbeheerder van het landelijke hoogspanningsnet in Nederland is Zo is Tennet ook beheerder van de 150 kV hoogspanningsverbinding tussen Born en Maasbracht. </text:p>
            <text:p text:style-name="common-al">Gelet op het voorgaande is de gemeente van oordeel dat op grond van objectieve, redelijke en toetsbare criteria slechts één serieuze gegadigde in aanmerking komt voor vestiging van het opstalrecht zoals voornoemd. Ten overvloede wijzen wij u erop dat de gemeente daarbij een ruime mate van beleidsvrijheid heeft.</text:p>
            <text:p text:style-name="common-al">Indien u het niet eens bent met deze door de gemeente beoogde vestiging van het opstalrecht dient u jegens de gemeente een spoedprocedure (kort geding) te starten om ons te beletten om over te gaan tot vestiging van het opstalrecht. Indien jegens ons binnen drie weken na de publicatie, geen spoedprocedure is aangespannen bij de kortgedingrechter van de rechtbank Limburg, locatie Roermond Postbus 950, 6040 AZ Roermond zullen wij tot vestiging van het opstalrecht overgaan.</text:p>
            <text:p text:style-name="last-al">Voor vragen of inlichtingen kunt u terecht bij de heer Botjes door het verzenden van een e-mail naar: j.botjes@echt-susteren.nl </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8 augustus 2024  </text:span>
            <text:span text:style-name="datum"/>
          </text:p>
          </text:section>
          <text:section text:name="ondertekening_id1-3-2-2-2">
            <text:p><text:span text:style-name="ondertekening_naam">
            <text:span text:style-name="voornaam">
              
            </text:span>
            <text:span text:style-name="achternaam"/>
          </text:span></text:p>
            <text:p><text:span text:style-name="functie">Burgemeester en wethouders van Echt-Susteren, </text:span></text:p>
          </text:section>
          <text:section text:name="ondertekening_id1-3-2-2-3">
            <text:p><text:span text:style-name="functie"/></text:p>
            <text:p><text:span text:style-name="deze">dr. J.W.M.M.J. Hessels, burgemeester. </text:span></text:p>
          </text:section>
          <text:section text:name="ondertekening_id1-3-2-2-4">
            <text:p><text:span text:style-name="deze">drs. G.W.T. van Balkom, secretaris.</text:span></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46769</text:span><text:line-break/><text:date style:data-style-name="dag" text:fixed="true" text:date-value="2024-08-08"/><text:line-break/><text:date style:data-style-name="jaar" text:fixed="true" text:date-value="2024-08-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6769</text:span><text:date style:data-style-name="nicedate" text:fixed="true" text:date-value="2024-08-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6769</text:span><text:date style:data-style-name="nicedate" text:fixed="true" text:date-value="2024-08-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24/xml/MC-DRP-Voorlichting-Web-ZM.xml</meta:user-defined>
    <meta:user-defined meta:name="OVERHEID.Gemeente/DC.creator">Echt-Susteren</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Perceel</meta:user-defined>
    <meta:user-defined meta:name="DC.title">Bekendmaking voornemen tot vestiging opstalrecht</meta:user-defined>
    <meta:user-defined meta:name="DCTERMS.W3CDTF/DCTERMS.available">2024-08-08</meta:user-defined>
    <meta:user-defined meta:name="DCTERMS.W3CDTF/OVERHEIDop.jaargang">2024</meta:user-defined>
    <meta:user-defined meta:name="OVERHEIDop.publicationIssue">346769</meta:user-defined>
    <meta:user-defined meta:name="OVERHEIDop.GmbID/DC.identifier">gmb-2024-346769</meta:user-defined>
    <meta:user-defined meta:name="OVERHEIDop.versieInformatie"/>
  </office:meta>
</office:document-meta>
</file>