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MGEVINGSVERGUNNINGSVRIJ BOUWEN – ACHTERSTRAAT 72A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ussenkopcur">Burgemeester en wethouders van Vught maken bekend, dat onderstaande aanvraag vergunningsvrij is. </text:p>
            <text:p text:style-name="tussenkopcur">-  Achterstraat 72a Helvoirt, het realiseren bijbehorend bouwwerk en gebruik als mantelzorg, Z24-28053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6328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32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6328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8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OMGEVINGSVERGUNNINGSVRIJ BOUWEN – ACHTERSTRAAT 72A HELVOIRT</meta:user-defined>
    <meta:user-defined meta:name="DCTERMS.W3CDTF/DCTERMS.available">2024-08-14</meta:user-defined>
    <meta:user-defined meta:name="DCTERMS.W3CDTF/OVERHEIDop.jaargang">2024</meta:user-defined>
    <meta:user-defined meta:name="OVERHEIDop.publicationIssue">346328</meta:user-defined>
    <meta:user-defined meta:name="OVERHEIDop.GmbID/DC.identifier">gmb-2024-346328</meta:user-defined>
    <meta:user-defined meta:name="OVERHEIDop.versieInformatie"/>
  </office:meta>
</office:document-meta>
</file>