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bouwen van  solarcarport, Burgemeester van Roijensingel 1 8011CS Zwolle,  Arslan &amp; Ter Wee Advocaten [Zaaknummer 0193ESUITE161000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05-08-2024</text:p>
            <text:p text:style-name="common-al">
            <text:span text:style-name="nadrukvet">Locatie:</text:span> Burgemeester van Roijensingel 1 8011CS Zwolle Arslan &amp; Ter Wee Advocaten</text:p>
            <text:p text:style-name="common-al">
            <text:span text:style-name="nadrukvet">Zaakomschrijving:</text:span> het bouwen van een solarcarport</text:p>
            <text:p text:style-name="common-al">
            <text:span text:style-name="nadrukvet">Zaaknummer:</text:span> 0193ESUITE1610002024</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10002024.</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1000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46280</text:span><text:line-break/><text:date style:data-style-name="dag" text:fixed="true" text:date-value="2024-08-08"/><text:line-break/><text:date style:data-style-name="jaar" text:fixed="true" text:date-value="2024-08-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6280</text:span><text:date style:data-style-name="nicedate" text:fixed="true" text:date-value="2024-08-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6280</text:span><text:date style:data-style-name="nicedate" text:fixed="true" text:date-value="2024-08-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6/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610002024</meta:user-defined>
    <meta:user-defined meta:name="DCTERMS.abstract">het bouwen van een solarcarport</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Ontvangen aanvraag omgevingsvergunning, bouwen van  solarcarport, Burgemeester van Roijensingel 1 8011CS Zwolle,  Arslan &amp; Ter Wee Advocaten [Zaaknummer 0193ESUITE1610002024]</meta:user-defined>
    <meta:user-defined meta:name="DCTERMS.W3CDTF/DCTERMS.available">2024-08-08</meta:user-defined>
    <meta:user-defined meta:name="DCTERMS.W3CDTF/OVERHEIDop.jaargang">2024</meta:user-defined>
    <meta:user-defined meta:name="OVERHEIDop.publicationIssue">346280</meta:user-defined>
    <meta:user-defined meta:name="OVERHEIDop.GmbID/DC.identifier">gmb-2024-346280</meta:user-defined>
    <meta:user-defined meta:name="OVERHEIDop.versieInformatie"/>
  </office:meta>
</office:document-meta>
</file>