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omgevingsvergunning, bouwen 46 grondgebonde woningen, 4 appartementen, een ontmoetingsruimte en bergingen, De Tippe, Zwolle [Zaaknummer 0193ESUITE160101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01-08-2024</text:p>
            <text:p text:style-name="common-al">
            <text:span text:style-name="nadrukvet">Locatie: </text:span>De Tippe Zwolle, nabij Jordaninkstraat en Holtinkstraat</text:p>
            <text:p text:style-name="common-al">
            <text:span text:style-name="nadrukvet">Zaakomschrijving:</text:span> het bouwen van 46 grondgebonde woningen, 4 appartementen, een ontmoetingsruimte en bergingen</text:p>
            <text:p text:style-name="common-al">
            <text:span text:style-name="nadrukvet">Zaaknummer:</text:span> 0193ESUITE1601012024</text:p>
            <text:p text:style-name="common-al">
            <text:span text:style-name="nadrukvet">Activiteiten: </text:span>
          </text:p>
            <text:p text:style-name="common-al">- Bouwactiviteit ruimtelijk</text:p>
            <text:p text:style-name="common-al">- Bouwactiviteit technisch </text:p>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01012024.</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0101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45001</text:span><text:line-break/><text:date style:data-style-name="dag" text:fixed="true" text:date-value="2024-08-07"/><text:line-break/><text:date style:data-style-name="jaar" text:fixed="true" text:date-value="2024-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5001</text:span><text:date style:data-style-name="nicedate" text:fixed="true" text:date-value="2024-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5001</text:span><text:date style:data-style-name="nicedate" text:fixed="true" text:date-value="2024-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6/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601012024</meta:user-defined>
    <meta:user-defined meta:name="DCTERMS.abstract">het bouwen van 46 grondgebonde woningen, 4 appartementen, een ontmoetingsruimte en bergingen</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bouwen 46 grondgebonde woningen, 4 appartementen, een ontmoetingsruimte en bergingen, De Tippe, Zwolle [Zaaknummer 0193ESUITE1601012024]</meta:user-defined>
    <meta:user-defined meta:name="DCTERMS.W3CDTF/DCTERMS.available">2024-08-07</meta:user-defined>
    <meta:user-defined meta:name="DCTERMS.W3CDTF/OVERHEIDop.jaargang">2024</meta:user-defined>
    <meta:user-defined meta:name="OVERHEIDop.publicationIssue">345001</meta:user-defined>
    <meta:user-defined meta:name="OVERHEIDop.GmbID/DC.identifier">gmb-2024-345001</meta:user-defined>
    <meta:user-defined meta:name="OVERHEIDop.versieInformatie"/>
  </office:meta>
</office:document-meta>
</file>