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1-08-2024 hebben wij een reguliere omgevingsvergunning verleend voor het bouwen van een woning op het adres Bentelosestraat 34 7497MR Bentelo. Deze vergunning staat ingeschreven onder zaaknummer 000061780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44640</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640</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640</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617800</meta:user-defined>
    <meta:user-defined meta:name="DCTERMS.abstract">het bouwen van een woning </meta:user-defined>
    <dc:language>nl</dc:language>
    <meta:user-defined meta:name="OVERHEIDop.locatietype/OVERHEIDop.gebiedsmarkering">Punt</meta:user-defined>
    <meta:user-defined meta:name="DC.title">Op 01-08-2024 hebben wij een reguliere omgevingsvergunning verleend voor het bouwen van een woning op het adres Bentelosestraat 34 7497MR Bentelo. Deze vergunning staat ingeschreven onder zaaknummer 0000617800.</meta:user-defined>
    <meta:user-defined meta:name="DCTERMS.W3CDTF/DCTERMS.available">2024-08-07</meta:user-defined>
    <meta:user-defined meta:name="DCTERMS.W3CDTF/OVERHEIDop.jaargang">2024</meta:user-defined>
    <meta:user-defined meta:name="OVERHEIDop.publicationIssue">344640</meta:user-defined>
    <meta:user-defined meta:name="OVERHEIDop.GmbID/DC.identifier">gmb-2024-344640</meta:user-defined>
    <meta:user-defined meta:name="OVERHEIDop.versieInformatie"/>
  </office:meta>
</office:document-meta>
</file>