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 het kader van het Besluit bouwwerken leefomgeving (afdeling 7.2 Mobiel breken van bouw- en sloopafval) [zaaknummer 0193ESUITE143422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het Besluit maken burgemeester en wethouders van Zwolle bekend dat zij de volgende melding hebben ontvangen:</text:p>
            <text:p text:style-name="common-al">
            <text:span text:style-name="nadrukvet">-	</text:span>Gasthuisdijk 46, 8041 AG, Zwolle</text:p>
            <text:p text:style-name="common-al">
            <text:span text:style-name="nadrukvet">-	 </text:span>Voor het breken van circa 18.000 kuub gemengd puin gedurende 15           dagen in de periode van 29 juli tot en met 31 augustus 2024. </text:p>
            <text:p text:style-name="common-al">Ons kenmerk: zaaknummer 0193ESUITE1434222024. </text:p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43710</text:span><text:line-break/><text:date style:data-style-name="dag" text:fixed="true" text:date-value="2024-08-06"/><text:line-break/><text:date style:data-style-name="jaar" text:fixed="true" text:date-value="2024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710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710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2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0193ESUITE1434222024</meta:user-defined>
    <meta:user-defined meta:name="DCTERMS.abstract">het mobiel puinbreken van steenachtige materia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in het kader van het Besluit bouwwerken leefomgeving (afdeling 7.2 Mobiel breken van bouw- en sloopafval) [zaaknummer 0193ESUITE1434222024]</meta:user-defined>
    <meta:user-defined meta:name="DCTERMS.W3CDTF/DCTERMS.available">2024-08-06</meta:user-defined>
    <meta:user-defined meta:name="DCTERMS.W3CDTF/OVERHEIDop.jaargang">2024</meta:user-defined>
    <meta:user-defined meta:name="OVERHEIDop.publicationIssue">343710</meta:user-defined>
    <meta:user-defined meta:name="OVERHEIDop.GmbID/DC.identifier">gmb-2024-343710</meta:user-defined>
    <meta:user-defined meta:name="OVERHEIDop.versieInformatie"/>
  </office:meta>
</office:document-meta>
</file>