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ieuw regelstation Slaghout 1, Oude Tramweg 28a, 7044AH Lengel</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bouwen van een nieuw regelstation Slaghout 1 op locatie Oude Tramweg 28a, 7044AH Lengel.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uitvoeren van een werk of werkzaamheid</text:p>
              </text:list-item>
              <text:list-item text:style-override="id1-3-2-1-1-2-3">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43586</text:span><text:line-break/><text:date style:data-style-name="dag" text:fixed="true" text:date-value="2024-08-06"/><text:line-break/><text:date style:data-style-name="jaar" text:fixed="true" text:date-value="2024-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3586</text:span><text:date style:data-style-name="nicedate" text:fixed="true" text:date-value="2024-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3586</text:span><text:date style:data-style-name="nicedate" text:fixed="true" text:date-value="2024-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0685</meta:user-defined>
    <meta:user-defined meta:name="DCTERMS.abstract">Betreft:  besluit op locatie Oude Tramweg 28a, 7044AH Lengel</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een nieuw regelstation Slaghout 1, Oude Tramweg 28a, 7044AH Lengel</meta:user-defined>
    <meta:user-defined meta:name="DCTERMS.W3CDTF/DCTERMS.available">2024-08-06</meta:user-defined>
    <meta:user-defined meta:name="DCTERMS.W3CDTF/OVERHEIDop.jaargang">2024</meta:user-defined>
    <meta:user-defined meta:name="OVERHEIDop.publicationIssue">343586</meta:user-defined>
    <meta:user-defined meta:name="OVERHEIDop.GmbID/DC.identifier">gmb-2024-343586</meta:user-defined>
    <meta:user-defined meta:name="OVERHEIDop.versieInformatie"/>
  </office:meta>
</office:document-meta>
</file>