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Kleine Boterbloem 6, 1991 KM Velserbroek, bouwen dakopbouw en dakkapel (achterkant) op gar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Kleine Boterbloem 6, 1991 KM Velserbroek, bouwen dakopbouw en dakkapel (achterkant) op garage</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Velserbroek</text:span>
          </text:p>
            <text:p text:style-name="common-al"/>
            <text:p text:style-name="last-al">Kleine Boterbloem 6, 1991 KM Velserbroek, bouwen dakopbouw en dakkapel (achterkant) op garage (30-07-2024) 0453174228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42970</text:span><text:line-break/><text:date style:data-style-name="dag" text:fixed="true" text:date-value="2024-08-06"/><text:line-break/><text:date style:data-style-name="jaar" text:fixed="true" text:date-value="2024-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2970</text:span><text:date style:data-style-name="nicedate" text:fixed="true" text:date-value="2024-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2970</text:span><text:date style:data-style-name="nicedate" text:fixed="true" text:date-value="2024-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1742286</meta:user-defined>
    <dc:language>nl</dc:language>
    <meta:user-defined meta:name="OVERHEIDop.locatietype/OVERHEIDop.gebiedsmarkering">Punt</meta:user-defined>
    <meta:user-defined meta:name="DC.title">Ingediende aanvraag omgevingsvergunning Kleine Boterbloem 6, 1991 KM Velserbroek, bouwen dakopbouw en dakkapel (achterkant) op garage</meta:user-defined>
    <meta:user-defined meta:name="DCTERMS.W3CDTF/DCTERMS.available">2024-08-06</meta:user-defined>
    <meta:user-defined meta:name="DCTERMS.W3CDTF/OVERHEIDop.jaargang">2024</meta:user-defined>
    <meta:user-defined meta:name="OVERHEIDop.publicationIssue">342970</meta:user-defined>
    <meta:user-defined meta:name="OVERHEIDop.GmbID/DC.identifier">gmb-2024-342970</meta:user-defined>
    <meta:user-defined meta:name="OVERHEIDop.versieInformatie"/>
  </office:meta>
</office:document-meta>
</file>