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dakkapel, Albert van Dalsumlaan 197, 3584HD Utrecht, GU-Z2024-00160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bert van Dalsumlaan 197, 3584HD Utrecht</text:p>
            <text:p text:style-name="common-al">GU-Z2024-0016052</text:p>
            <text:p text:style-name="common-al">Toelichting: het bouwen van een dakkapel</text:p>
            <text:p text:style-name="common-al">Datum besluit: 31 juli 2024</text:p>
            <text:p text:style-name="common-al">Einddatum bezwaartermijn: 12 september 2024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2815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815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815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052</meta:user-defined>
    <meta:user-defined meta:name="DCTERMS.abstract">Aanvraag omgevingsvergunning buiten behandeling gelaten, het bouwen van een dakkapel, Albert van Dalsumlaan 197, 3584HD Utrecht, GU-Z2024-0016052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dakkapel, Albert van Dalsumlaan 197, 3584HD Utrecht, GU-Z2024-0016052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2815</meta:user-defined>
    <meta:user-defined meta:name="OVERHEIDop.GmbID/DC.identifier">gmb-2024-342815</meta:user-defined>
    <meta:user-defined meta:name="OVERHEIDop.versieInformatie"/>
  </office:meta>
</office:document-meta>
</file>