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Kerkedijk 148, 1862 BE Bergen (NH), het bouwen van een bedrijfspand, verzenddatum 1 augustus 2024 (Z2024-0000312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common-al">Dan adviseren wij om het plan met de aanvrager te bespreken. U kunt ook bij ons de aanvraag van de vergunning bekijken en hierover vragen stellen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42626</text:span><text:line-break/><text:date style:data-style-name="dag" text:fixed="true" text:date-value="2024-08-05"/><text:line-break/><text:date style:data-style-name="jaar" text:fixed="true" text:date-value="2024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626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626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3121</meta:user-defined>
    <meta:user-defined meta:name="DCTERMS.abstract">Kerkedijk 148, 1862 BE Bergen (NH), het bouwen van een bedrijfspand, verzenddatum 1 augustus 2024 (Z2024-00003121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Kerkedijk 148, 1862 BE Bergen (NH), het bouwen van een bedrijfspand, verzenddatum 1 augustus 2024 (Z2024-00003121)</meta:user-defined>
    <meta:user-defined meta:name="DCTERMS.W3CDTF/DCTERMS.available">2024-08-05</meta:user-defined>
    <meta:user-defined meta:name="DCTERMS.W3CDTF/OVERHEIDop.jaargang">2024</meta:user-defined>
    <meta:user-defined meta:name="OVERHEIDop.publicationIssue">342626</meta:user-defined>
    <meta:user-defined meta:name="OVERHEIDop.GmbID/DC.identifier">gmb-2024-342626</meta:user-defined>
    <meta:user-defined meta:name="OVERHEIDop.versieInformatie"/>
  </office:meta>
</office:document-meta>
</file>