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bouwen van een bouwwerk t.b.v. het kweken en verwerken van larven tot voeding - Traan 4 in Leek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01-08-2024 een besluit genomen op de aanvraag met zaaknummer 2024006083 voor bouwen van een bouwwerk t.b.v. het kweken en verwerken van larven tot voeding op locatie, Traan 4 in Lee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Voedingsmiddelenindustrie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Maden van vliegende insecten kweken</text:p>
              </text:list-item>
              <text:list-item text:style-override="id1-3-2-1-1-2-4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41928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928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928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400608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Omgevingsvergunning (regulier) voor bouwen van een bouwwerk t.b.v. het kweken en verwerken van larven tot voeding - Traan 4 in Leek,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1928</meta:user-defined>
    <meta:user-defined meta:name="OVERHEIDop.GmbID/DC.identifier">gmb-2024-341928</meta:user-defined>
    <meta:user-defined meta:name="OVERHEIDop.versieInformatie"/>
  </office:meta>
</office:document-meta>
</file>