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erde bouwlaag, Magelhaenlaan 139 te Utrecht,  HZ_WABO-23-396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gelhaenlaan 139 te Utrecht</text:p>
            <text:p text:style-name="common-al">HZ_WABO-23-39685</text:p>
            <text:p text:style-name="common-al">Toelichting: het bouwen van een derde bouwlaag</text:p>
            <text:p text:style-name="common-al">Datum besluit: 16 januari 2024</text:p>
            <text:p text:style-name="common-al">Startdatum bezwaartermijn: 18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190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90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90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erde bouwlaag, Magelhaenlaan 139 te Utrecht,  HZ_WABO-23-39685</meta:user-defined>
    <meta:user-defined meta:name="DCTERMS.W3CDTF/DCTERMS.available">2024-01-22</meta:user-defined>
    <meta:user-defined meta:name="DCTERMS.W3CDTF/OVERHEIDop.jaargang">2024</meta:user-defined>
    <meta:user-defined meta:name="OVERHEIDop.externeBijlage">Aanvraagdocument  publiceerbaar-A|exb-2024-3031</meta:user-defined>
    <meta:user-defined meta:name="OVERHEIDop.externeBijlage">Besluit omgevingsvergunning publiceerbaar|exb-2024-3032</meta:user-defined>
    <meta:user-defined meta:name="OVERHEIDop.publicationIssue">34190</meta:user-defined>
    <meta:user-defined meta:name="OVERHEIDop.GmbID/DC.identifier">gmb-2024-34190</meta:user-defined>
    <meta:user-defined meta:name="OVERHEIDop.versieInformatie"/>
  </office:meta>
</office:document-meta>
</file>