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tijdelijk aanleggen van in-/uitritten en uitvoeren van werkzaamheden bij hoogspanningsmasten, Westdorplaan-de Hoven-Hartkampweg-de Spinde-de Heerd-Iepensingel-Acacialaan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1-08-2024</text:p>
            <text:p text:style-name="common-al">
            <text:span text:style-name="nadrukvet">Locatie:</text:span> Westdorplaan-de Hoven-Hartkampweg-de Spinde-de Heerd-Iepensingel-Acacialaan Raalte</text:p>
            <text:p text:style-name="common-al">
            <text:span text:style-name="nadrukvet">Zaakomschrijving:</text:span> het tijdelijk aanleggen van in-/uitritten en uitvoeren van werkzaamheden bij hoogspanningsmasten</text:p>
            <text:p text:style-name="common-al">
            <text:span text:style-name="nadrukvet">Zaaknummer:</text:span> 0177ESUITE435192024</text:p>
            <text:p text:style-name="common-al">
            <text:span text:style-name="nadrukvet">Activiteit(en): uitweg maken en uitvoeren werk</text:span>
          </text:p>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43519202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43519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41247</text:span><text:line-break/><text:date style:data-style-name="dag" text:fixed="true" text:date-value="2024-08-05"/><text:line-break/><text:date style:data-style-name="jaar" text:fixed="true" text:date-value="2024-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1247</text:span><text:date style:data-style-name="nicedate" text:fixed="true" text:date-value="2024-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1247</text:span><text:date style:data-style-name="nicedate" text:fixed="true" text:date-value="2024-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ActiviteitOmgevingsvergunning/OVERHEIDop.activiteit">uitweg en inrit</meta:user-defined>
    <meta:user-defined meta:name="OVERHEIDop.referentienummer">0177ESUITE435192024</meta:user-defined>
    <meta:user-defined meta:name="DCTERMS.abstract">het tijdelijk aanleggen van  in-/uitritten en uitvoeren van werkzaamheden bij hoogspanningsmasten </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tijdelijk aanleggen van in-/uitritten en uitvoeren van werkzaamheden bij hoogspanningsmasten, Westdorplaan-de Hoven-Hartkampweg-de Spinde-de Heerd-Iepensingel-Acacialaan Raalte</meta:user-defined>
    <meta:user-defined meta:name="DCTERMS.W3CDTF/DCTERMS.available">2024-08-05</meta:user-defined>
    <meta:user-defined meta:name="DCTERMS.W3CDTF/OVERHEIDop.jaargang">2024</meta:user-defined>
    <meta:user-defined meta:name="OVERHEIDop.publicationIssue">341247</meta:user-defined>
    <meta:user-defined meta:name="OVERHEIDop.GmbID/DC.identifier">gmb-2024-341247</meta:user-defined>
    <meta:user-defined meta:name="OVERHEIDop.versieInformatie"/>
  </office:meta>
</office:document-meta>
</file>