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Korte Muiderweg 57c,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1.000 ton Aard bouw- en sloopafval, Mengpuin in de periode van 13-08-2024 t/m 12-11-202, met een totaal van 2 breekdagen.</text:p>
            <text:p text:style-name="common-al">Aanvrager: Van de Kraats en Bouw B.V.</text:p>
            <text:p text:style-name="common-al">Zaaknummer: 12967191</text:p>
            <text:p text:style-name="common-al">DSO nummer: 2024071601953</text:p>
            <text:p text:style-name="common-al">Ontvangstdatum melding: 16-07-2024</text:p>
            <text:p text:style-name="common-al">Namens: Gemeente Amsterdam</text:p>
            <text:p text:style-name="common-al">Wilt u de gepubliceerde documenten behorende bij deze bekendmaking in zien klik dan <text:a xlink:href="https://edataloket.odnzkg.nl/?q={&quot;search&quot;:&quot;13002839&quot;}" xlink:type="simple">hier</text:a>.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1227</text:span><text:line-break/><text:date style:data-style-name="dag" text:fixed="true" text:date-value="2024-08-05"/><text:line-break/><text:date style:data-style-name="jaar" text:fixed="true" text:date-value="2024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227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227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2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002839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mobiel breken van bouw- en sloopafval - Korte Muiderweg 57c, Weesp</meta:user-defined>
    <meta:user-defined meta:name="DCTERMS.W3CDTF/DCTERMS.available">2024-08-05</meta:user-defined>
    <meta:user-defined meta:name="DCTERMS.W3CDTF/OVERHEIDop.jaargang">2024</meta:user-defined>
    <meta:user-defined meta:name="OVERHEIDop.publicationIssue">341227</meta:user-defined>
    <meta:user-defined meta:name="OVERHEIDop.GmbID/DC.identifier">gmb-2024-341227</meta:user-defined>
    <meta:user-defined meta:name="OVERHEIDop.versieInformatie"/>
  </office:meta>
</office:document-meta>
</file>