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het achterdakschild, Blauwkapelseweg 147 te Utrecht,  HZ_WABO-23-384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auwkapelseweg 147 te Utrecht</text:p>
            <text:p text:style-name="common-al">HZ_WABO-23-38403</text:p>
            <text:p text:style-name="common-al">Toelichting: het bouwen van een dakopbouw aan het achterdakschild</text:p>
            <text:p text:style-name="common-al">Datum besluit: 17 januari 2024</text:p>
            <text:p text:style-name="common-al">Startdatum bezwaartermijn: 19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087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8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8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het achterdakschild, Blauwkapelseweg 147 te Utrecht,  HZ_WABO-23-38403</meta:user-defined>
    <meta:user-defined meta:name="DCTERMS.W3CDTF/DCTERMS.available">2024-01-22</meta:user-defined>
    <meta:user-defined meta:name="DCTERMS.W3CDTF/OVERHEIDop.jaargang">2024</meta:user-defined>
    <meta:user-defined meta:name="OVERHEIDop.externeBijlage">Aanvraagdocument  publiceerbaar-A|exb-2024-2999</meta:user-defined>
    <meta:user-defined meta:name="OVERHEIDop.externeBijlage">Besluit omgevingsvergunning publiceerbaar|exb-2024-3000</meta:user-defined>
    <meta:user-defined meta:name="OVERHEIDop.publicationIssue">34087</meta:user-defined>
    <meta:user-defined meta:name="OVERHEIDop.GmbID/DC.identifier">gmb-2024-34087</meta:user-defined>
    <meta:user-defined meta:name="OVERHEIDop.versieInformatie"/>
  </office:meta>
</office:document-meta>
</file>