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Wethouder In 't Veldstraat 23 1107A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één dakkapel in het voordakvlak en twee dakkapellen in het achterdakvlak van de woning</text:p>
            <text:p text:style-name="common-al">Besluit verzonden op: 31-07-2024</text:p>
            <text:p text:style-name="common-al">Zaakadres: Wethouder In 't Veldstraat 23 1107AV Amsterdam</text:p>
            <text:p text:style-name="common-al">Zaaknummer: Z2024-014276</text:p>
            <text:p text:style-name="common-al">DSO-nummer: 2024060601333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0683</text:span><text:line-break/><text:date style:data-style-name="dag" text:fixed="true" text:date-value="2024-08-02"/><text:line-break/><text:date style:data-style-name="jaar" text:fixed="true" text:date-value="2024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683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683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14276</meta:user-defined>
    <meta:user-defined meta:name="DCTERMS.abstract">het plaatsen van één dakkapel in het voordakvlak en twee dakkapellen in het achte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 Wethouder In 't Veldstraat 23 1107AV Amsterdam</meta:user-defined>
    <meta:user-defined meta:name="DCTERMS.W3CDTF/DCTERMS.available">2024-08-02</meta:user-defined>
    <meta:user-defined meta:name="DCTERMS.W3CDTF/OVERHEIDop.jaargang">2024</meta:user-defined>
    <meta:user-defined meta:name="OVERHEIDop.publicationIssue">340683</meta:user-defined>
    <meta:user-defined meta:name="OVERHEIDop.GmbID/DC.identifier">gmb-2024-340683</meta:user-defined>
    <meta:user-defined meta:name="OVERHEIDop.versieInformatie"/>
  </office:meta>
</office:document-meta>
</file>