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2-1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2-1-12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2-1-13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2-1-14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subsidieplafonds gemeente Heerenveen 2024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Heerenveen, gelet op de hierna genoemde subsidieregelingen, besluiten als volgt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.</text:span> Subsidieplafonds </text:p>
            <text:list text:style-name="id1-3-2-2-1-2">
              <text:list-item text:style-override="id1-3-2-2-1-2">
                <text:number>1.</text:number>
                <text:p text:style-name="al">Het subsidieplafond voor de Subsidieregeling werkvoucher gemeente Heerenveen wordt voor het jaar 2024 vastgesteld op € 44.451-. </text:p>
              </text:list-item>
              <text:list-item text:style-override="id1-3-2-2-1-3">
                <text:number>2.</text:number>
                <text:p text:style-name="al">Het subsidieplafond voor de Subsidieregeling wijk- en dorpsbudgetten gemeente Heerenveen wordt voor het jaar 2024 vastgesteld op € 79.617,-. </text:p>
              </text:list-item>
              <text:list-item text:style-override="id1-3-2-2-1-4">
                <text:number>3.</text:number>
                <text:p text:style-name="al">Het subsidieplafond voor de Subsidieregeling blijk van waardering mantelzorgers gemeente Heerenveen wordt voor het jaar 2024 vastgesteld op € 50.000-. </text:p>
              </text:list-item>
              <text:list-item text:style-override="id1-3-2-2-1-5">
                <text:number>4.</text:number>
                <text:p text:style-name="al">Het subsidieplafond voor de Subsidieregeling OZB-compensatie stichtingen en verenigingen gemeente Heerenveen wordt voor het jaar 2024 vastgesteld op € 58.880,-. </text:p>
              </text:list-item>
              <text:list-item text:style-override="id1-3-2-2-1-6">
                <text:number>5.</text:number>
                <text:p text:style-name="al">Het subsidieplafond voor de Subsidieregeling toegankelijkheid sportaccommodaties gemeente Heerenveen wordt voor het jaar 2024 vastgesteld op € 16.702,-. </text:p>
              </text:list-item>
              <text:list-item text:style-override="id1-3-2-2-1-7">
                <text:number>6.</text:number>
                <text:p text:style-name="al">Het subsidieplafond voor de Subsidieregeling seksualiteit en genderdiversiteit gemeente Heerenveen wordt voor het jaar 2024 vastgesteld op € 5.240,-. </text:p>
              </text:list-item>
              <text:list-item text:style-override="id1-3-2-2-1-8">
                <text:number>7.</text:number>
                <text:p text:style-name="al">Het subsidieplafond voor de Subsidieregeling Leefbaarheid en Meedoen gemeente Heerenveen wordt voor het jaar 2024 vastgesteld op € 68.115,-. </text:p>
              </text:list-item>
              <text:list-item text:style-override="id1-3-2-2-1-9">
                <text:number>8.</text:number>
                <text:p text:style-name="al">Het subsidieplafond voor de Subsidieregeling korpsen en muziekverenigingen gemeente Heerenveen wordt voor het jaar 2024 vastgesteld op € 15.572,-. </text:p>
              </text:list-item>
              <text:list-item text:style-override="id1-3-2-2-1-10">
                <text:number>9.</text:number>
                <text:p text:style-name="al">Het subsidieplafond voor de Subsidieregeling amateurkunst gemeente Heerenveen wordt voor het jaar 2024 vastgesteld op € 36.798,-. </text:p>
              </text:list-item>
              <text:list-item text:style-override="id1-3-2-2-1-11">
                <text:number>10.</text:number>
                <text:p text:style-name="al">Het subsidieplafond voor de Subsidieregeling evenementen gemeente Heerenveen wordt voor het jaar 2023 vastgesteld op € 28.723,-. </text:p>
              </text:list-item>
              <text:list-item text:style-override="id1-3-2-2-1-12">
                <text:number>11.</text:number>
                <text:p text:style-name="al">Het subsidieplafond voor de Subsidieregeling Maak het! gemeente Heerenveen wordt voor het jaar 2024 vastgesteld op € 61.130,- </text:p>
              </text:list-item>
              <text:list-item text:style-override="id1-3-2-2-1-13">
                <text:number>12.</text:number>
                <text:p text:style-name="al">Het subsidieplafond voor de Subsidieregeling culturele activiteiten kwetsbare inwoners gemeente Heerenveen wordt voor het jaar 2024 vastgesteld op € 14.856,-. </text:p>
              </text:list-item>
              <text:list-item text:style-override="id1-3-2-2-1-14">
                <text:number>13.</text:number>
                <text:p text:style-name="al">Het subsidieplafond voor de Subsidieregeling Peuteropvang en Voorschoolse Educatie gemeente Heerenveen wordt voor het jaar 2024 vastgesteld op € 950.000,-. 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.</text:span> Verdeling financiële middelen </text:p>
            <text:p text:style-name="al">De verdeling van de financiële middelen vindt plaats overeenkomstig het bepaalde in de subsidieregelingen bedoeld in artikel 1. 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.</text:span> Slotbepaling </text:p>
            <text:p text:style-name="al">Dit besluit wordt aangehaald als “Besluit subsidieplafonds gemeente Heerenveen 2024” en treedt in werking op de eerste dag na bekendmaking in het Gemeenteblad. </text:p>
            <text:p text:style-name="al"/>
            <text:p text:style-name="al">Als bekendmaking van dit besluit na 1 januari 2024 plaatsvindt, werkt het besluit terug tot en met 1 januari 2024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vergadering van burgemeester en wethouders d.d. 18 juni 2024. </text:span></text:p>
          </text:section>
          <text:section text:name="ondertekening_id1-3-2-3-2">
            <text:p><text:span text:style-name="functie"/></text:p>
            <text:p><text:span text:style-name="functie">Burgemeester en wethouders van Heerenveen, </text:span></text:p>
          </text:section>
          <text:section text:name="ondertekening_id1-3-2-3-3">
            <text:p><text:span text:style-name="functie"/></text:p>
            <text:p><text:span text:style-name="functie">De gemeentesecretaris, De heer J. van Leeuwestijn </text:span></text:p>
          </text:section>
          <text:section text:name="ondertekening_id1-3-2-3-4">
            <text:p><text:span text:style-name="functie"/></text:p>
            <text:p><text:span text:style-name="functie">De burgemeester, mevrouw A. Fokkens-Keld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40606</text:span><text:line-break/><text:date style:data-style-name="dag" text:fixed="true" text:date-value="2024-08-06"/><text:line-break/><text:date style:data-style-name="jaar" text:fixed="true" text:date-value="2024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606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0606</text:span><text:date style:data-style-name="nicedate" text:fixed="true" text:date-value="2024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29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Financiën | Organisatie en beleid</meta:user-defined>
    <meta:user-defined meta:name="DC.source">Subsidieregeling werkvoucher gemeente Heerenveen]|[https://lokaleregelgeving.overheid.nl/CVDR673079/1</meta:user-defined>
    <meta:user-defined meta:name="DC.source">Subsidieregeling wijk- en dorpsbudgetten gemeente Heerenveen]|[https://lokaleregelgeving.overheid.nl/CVDR673080/1</meta:user-defined>
    <meta:user-defined meta:name="DC.source">Subsidieregeling blijk van waardering mantelzorgers gemeente Heerenveen]|[https://lokaleregelgeving.overheid.nl/CVDR673066/1</meta:user-defined>
    <meta:user-defined meta:name="DC.source">Subsidieregeling OZB-compensatie stichtingen en verenigingen gemeente Heerenveen]|[https://lokaleregelgeving.overheid.nl/CVDR673076/1</meta:user-defined>
    <meta:user-defined meta:name="DC.source">Subsidieregeling toegankelijkheid sportaccommodaties gemeente Heerenveen]|[https://lokaleregelgeving.overheid.nl/CVDR673078/1</meta:user-defined>
    <meta:user-defined meta:name="DC.source">Subsidieregeling seksualiteit en genderdiversiteit gemeente Heerenveen]|[https://lokaleregelgeving.overheid.nl/CVDR673077/1</meta:user-defined>
    <meta:user-defined meta:name="DC.source">Subsidieregeling Leefbaarheid en Meedoen gemeente Heerenveen]|[https://lokaleregelgeving.overheid.nl/CVDR673071/1</meta:user-defined>
    <meta:user-defined meta:name="DC.source">Subsidieregeling korpsen en muziekverenigingen gemeente Heerenveen]|[https://lokaleregelgeving.overheid.nl/CVDR673069/1</meta:user-defined>
    <meta:user-defined meta:name="DC.source">Subsidieregeling amateurkunst gemeente Heerenveen]|[https://lokaleregelgeving.overheid.nl/CVDR673064/1</meta:user-defined>
    <meta:user-defined meta:name="DC.source">Subsidieregeling evenementen gemeente Heerenveen]|[https://lokaleregelgeving.overheid.nl/CVDR673068/1</meta:user-defined>
    <meta:user-defined meta:name="DC.source">Subsidieregeling Maak het! gemeente Heerenveen]|[https://lokaleregelgeving.overheid.nl/CVDR678670/1</meta:user-defined>
    <meta:user-defined meta:name="DC.source">Subsidieregeling culturele activiteiten kwetsbare inwoners gemeente Heerenveen]|[https://lokaleregelgeving.overheid.nl/CVDR673067/1</meta:user-defined>
    <meta:user-defined meta:name="DC.source">Subsidieregeling Peuteropvang en Voorschoolse Educatie gemeente Heerenveen]|[https://lokaleregelgeving.overheid.nl/CVDR665027/1</meta:user-defined>
    <meta:user-defined meta:name="DCTERMS.alternative">Besluit subsidieplafonds gemeente Heerenveen 2024</meta:user-defined>
    <dc:language>nl</dc:language>
    <meta:user-defined meta:name="OVERHEIDop.locatietype/OVERHEIDop.gebiedsmarkering">Gemeente</meta:user-defined>
    <meta:user-defined meta:name="DC.title">Besluit subsidieplafonds gemeente Heerenveen 2024</meta:user-defined>
    <meta:user-defined meta:name="DCTERMS.W3CDTF/DCTERMS.available">2024-08-06</meta:user-defined>
    <meta:user-defined meta:name="DCTERMS.W3CDTF/OVERHEIDop.jaargang">2024</meta:user-defined>
    <meta:user-defined meta:name="OVERHEIDop.publicationIssue">340606</meta:user-defined>
    <meta:user-defined meta:name="OVERHEIDop.GmbID/DC.identifier">gmb-2024-340606</meta:user-defined>
    <meta:user-defined meta:name="OVERHEIDop.versieInformatie"/>
  </office:meta>
</office:document-meta>
</file>