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ondergrondse putbehuizingen voor een WKO-systeem, Laan van Moskou en Skopjestraat in Utrecht, GU-Z2024-00171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Moskou en Skopjestraat in Utrecht</text:p>
            <text:p text:style-name="common-al">GU-Z2024-0017145</text:p>
            <text:p text:style-name="common-al">Toelichting: het bouwen van twee ondergrondse putbehuizingen voor een WKO-systeem</text:p>
            <text:p text:style-name="common-al">Datum besluit: 25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0021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021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021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7145</meta:user-defined>
    <meta:user-defined meta:name="DCTERMS.abstract">Verleende Omgevingsvergunning, het bouwen van twee ondergrondse putbehuizingen voor een WKO-systeem, Laan van Moskou en Skopjestraat in Utrecht, GU-Z2024-0017145</meta:user-defined>
    <dc:language>nl</dc:language>
    <meta:user-defined meta:name="OVERHEIDop.locatietype/OVERHEIDop.gebiedsmarkering">Vlak</meta:user-defined>
    <meta:user-defined meta:name="DC.title">Verleende Omgevingsvergunning, het bouwen van twee ondergrondse putbehuizingen voor een WKO-systeem, Laan van Moskou en Skopjestraat in Utrecht, GU-Z2024-0017145</meta:user-defined>
    <meta:user-defined meta:name="OVERHEIDop.datumEindeReactietermijn">2024-09-11</meta:user-defined>
    <meta:user-defined meta:name="OVERHEIDop.terinzageleggingBG">https://jeleefomgeving.nl/inzien/002220647/1bfa4071-4f2e-11ef-a33a-0050560122a3</meta:user-defined>
    <meta:user-defined meta:name="DCTERMS.W3CDTF/DCTERMS.available">2024-08-02</meta:user-defined>
    <meta:user-defined meta:name="DCTERMS.W3CDTF/OVERHEIDop.jaargang">2024</meta:user-defined>
    <meta:user-defined meta:name="OVERHEIDop.publicationIssue">340021</meta:user-defined>
    <meta:user-defined meta:name="OVERHEIDop.GmbID/DC.identifier">gmb-2024-340021</meta:user-defined>
    <meta:user-defined meta:name="OVERHEIDop.versieInformatie"/>
  </office:meta>
</office:document-meta>
</file>