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bouwen van 36 en 27 appartementen en 17 grondgebondenwoningen (fase 2) aan de Schieringerweg 147 t/m 161c, 8924 GL Leeuwarden, Beukenstraat 34 t/m 48c,  8924 GK Leeuwarden en Magnoliastraat 10 t/m 16c, 8924 GE Leeuwarden.</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bouwen van 36 en 27 appartementen en 17 grondgebondenwoningen (fase 2) aan de Schieringerweg 147 t/m 161c, 8924 GL Leeuwarden, Beukenstraat 34 t/m 48c,  8924 GK Leeuwarden en Magnoliastraat 10 t/m 16c, 8924 GE Leeuwarden.. Bij ons geregistreerd onder kenmerk: OV-2024-004369.</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31-07-2024. De gemeente Leeuwarden neemt daarover waarschijnlijk voor 25-09-2024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39709</text:span><text:line-break/><text:date style:data-style-name="dag" text:fixed="true" text:date-value="2024-08-02"/><text:line-break/><text:date style:data-style-name="jaar" text:fixed="true" text:date-value="2024-08-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9709</text:span><text:date style:data-style-name="nicedate" text:fixed="true" text:date-value="2024-08-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9709</text:span><text:date style:data-style-name="nicedate" text:fixed="true" text:date-value="2024-08-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4-004369</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Aanvraag omgevingsvergunning voor het bouwen van 36 en 27 appartementen en 17 grondgebondenwoningen (fase 2) aan de Schieringerweg 147 t/m 161c, 8924 GL Leeuwarden, Beukenstraat 34 t/m 48c,  8924 GK Leeuwarden en Magnoliastraat 10 t/m 16c, 8924 GE Leeuwarden.</meta:user-defined>
    <meta:user-defined meta:name="DCTERMS.W3CDTF/DCTERMS.available">2024-08-02</meta:user-defined>
    <meta:user-defined meta:name="DCTERMS.W3CDTF/OVERHEIDop.jaargang">2024</meta:user-defined>
    <meta:user-defined meta:name="OVERHEIDop.publicationIssue">339709</meta:user-defined>
    <meta:user-defined meta:name="OVERHEIDop.GmbID/DC.identifier">gmb-2024-339709</meta:user-defined>
    <meta:user-defined meta:name="OVERHEIDop.versieInformatie"/>
  </office:meta>
</office:document-meta>
</file>