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43524</text:p>
            <text:p text:style-name="al"/>
            <text:p text:style-name="al">Onderwerp: tijdelijk gesloten weghelft in verband met pre-party voor voetbalwedstrijden</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r een gedeeltelijke afsluiting plaatsvindt op 19 januari 2025, 9 februari 2025 en 2 maart 2025 op de locatie Nieuwstraat 3 te Heerenveen omdat er wedstrijden van SC Heerenveen worden georganiseerd en hier een pre-party zal plaatsvinden;</text:p>
              </text:list-item>
              <text:list-item text:style-override="id1-3-2-1-1-10-2">
                <text:number>•</text:number>
                <text:p text:style-name="al">dat het noodzakelijk is om de Nieuwstraat 3 te Heerenveen gedeeltelijk af te sluiten voor verkeer, omdat het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voor één weghelft gesloten te verklaren voor voertuigen, ruiters en geleiders van rij- of trekdieren of vee, door plaatsing van borden conform model F05 en F06 van bijlage I van het RVV 1990. De gedeeltelijke geslotenverklaring geldt op 19 januari 2025, 9 februari 2025 en 2 maart 2025 twee uren voorafgaand aan de wedstrijd waarbij deze tijden enigszins kunnen afwijken in het kader van veiligheid.</text:p>
            <text:p text:style-name="al"/>
            <text:p text:style-name="al">
            <text:span text:style-name="nadrukvet">Heerenveen</text:span>
            <text:span text:style-name="nadrukvet">, </text:span>
            <text:span text:style-name="nadrukvet">Nieuwstraat</text:span>
          </text:p>
            <text:p text:style-name="al"/>
            <text:p text:style-name="al">Heerenveen, 30 juli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8601</text:span><text:line-break/><text:date style:data-style-name="dag" text:fixed="true" text:date-value="2024-08-01"/><text:line-break/><text:date style:data-style-name="jaar" text:fixed="true" text:date-value="2024-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601</text:span><text:date style:data-style-name="nicedate" text:fixed="true" text:date-value="2024-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601</text:span><text:date style:data-style-name="nicedate" text:fixed="true" text:date-value="2024-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Openbare orde en veiligheid | Organisatie en beleid</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Verkeersbesluit pre-party voetbalwedstrijden - Nieuwstraat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4.443524</meta:user-defined>
    <meta:user-defined meta:name="OVERHEIDop.verkeersbordcode">F5</meta:user-defined>
    <meta:user-defined meta:name="OVERHEIDop.verkeersbordcode">F6</meta:user-defined>
    <dc:language>nl</dc:language>
    <meta:user-defined meta:name="OVERHEIDop.locatietype/OVERHEIDop.gebiedsmarkering">Lijn</meta:user-defined>
    <meta:user-defined meta:name="DC.title">Verkeersbesluit</meta:user-defined>
    <meta:user-defined meta:name="DCTERMS.W3CDTF/DCTERMS.available">2024-08-01</meta:user-defined>
    <meta:user-defined meta:name="DCTERMS.W3CDTF/OVERHEIDop.jaargang">2024</meta:user-defined>
    <meta:user-defined meta:name="OVERHEIDop.publicationIssue">338601</meta:user-defined>
    <meta:user-defined meta:name="OVERHEIDop.GmbID/DC.identifier">gmb-2024-338601</meta:user-defined>
    <meta:user-defined meta:name="OVERHEIDop.versieInformatie"/>
  </office:meta>
</office:document-meta>
</file>