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realiseren van een gecombineerde voorruimte tussen twee drinkwaterkelders aan Oude Rijksweg Zuid, kadastraal sectie G perceelnummer 1200 en sectie F perceelnummer 117 te Susteren/Nieuwstad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Oude Rijksweg Zuid, kadastraal sectie G perceelnummer 1200 en sectie F perceelnummer 117 te Susteren/Nieuwstadt / Echt-Susteren / verzonden 23 juli 2024 / het realiseren van een gecombineerde voorruimte tussen twee drinkwaterkelders.</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 1 augustus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38338</text:span><text:line-break/><text:date style:data-style-name="dag" text:fixed="true" text:date-value="2024-08-01"/><text:line-break/><text:date style:data-style-name="jaar" text:fixed="true" text:date-value="2024-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8338</text:span><text:date style:data-style-name="nicedate" text:fixed="true" text:date-value="2024-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8338</text:span><text:date style:data-style-name="nicedate" text:fixed="true" text:date-value="2024-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6/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Weg</meta:user-defined>
    <meta:user-defined meta:name="DC.title">Toestemming voor het realiseren van een gecombineerde voorruimte tussen twee drinkwaterkelders aan Oude Rijksweg Zuid, kadastraal sectie G perceelnummer 1200 en sectie F perceelnummer 117 te Susteren/Nieuwstadt</meta:user-defined>
    <meta:user-defined meta:name="DCTERMS.W3CDTF/DCTERMS.available">2024-08-01</meta:user-defined>
    <meta:user-defined meta:name="DCTERMS.W3CDTF/OVERHEIDop.jaargang">2024</meta:user-defined>
    <meta:user-defined meta:name="OVERHEIDop.publicationIssue">338338</meta:user-defined>
    <meta:user-defined meta:name="OVERHEIDop.GmbID/DC.identifier">gmb-2024-338338</meta:user-defined>
    <meta:user-defined meta:name="OVERHEIDop.versieInformatie"/>
  </office:meta>
</office:document-meta>
</file>