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appartementengebouw met twee gestapelde woningen, Van Leeuwenhoekpark Delft,2611D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2611DW, Van Leeuwenhoekpark Delft |het bouwen van appartementengebouw met twee gestapelde woningen, 06-09-2024</text:p>
            <text:p text:style-name="last-al">Het gaat hier om het verlengen van de beslistermijn op de aanvraag met zes weken. Deze publicatie is bedoeld om u te informeren. Als er een besluit is genomen over de aanvraag dan publiceren wij dat hier opnieuw. Pas dan kunt u eventueel bezwaar maken. Meer informatie daarover vindt u later bij de publicatie van de verleende vergu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37310</text:span><text:line-break/><text:date style:data-style-name="dag" text:fixed="true" text:date-value="2024-08-01"/><text:line-break/><text:date style:data-style-name="jaar" text:fixed="true" text:date-value="2024-08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7310</text:span><text:date style:data-style-name="nicedate" text:fixed="true" text:date-value="2024-08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7310</text:span><text:date style:data-style-name="nicedate" text:fixed="true" text:date-value="2024-08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3/xml/MC-DRP-OmgevingsvergunningAfhandeling-3Pas-ZM.xml</meta:user-defined>
    <meta:user-defined meta:name="OVERHEID.Gemeente/DC.creator">Delf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4-001464</meta:user-defined>
    <meta:user-defined meta:name="DCTERMS.abstract">Woongebouw Nieuw Delft PZ18 1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Verlenging beslistermijn omgevingsvergunning, het bouwen van appartementengebouw met twee gestapelde woningen, Van Leeuwenhoekpark Delft,2611DW</meta:user-defined>
    <meta:user-defined meta:name="DCTERMS.W3CDTF/DCTERMS.available">2024-08-01</meta:user-defined>
    <meta:user-defined meta:name="DCTERMS.W3CDTF/OVERHEIDop.jaargang">2024</meta:user-defined>
    <meta:user-defined meta:name="OVERHEIDop.publicationIssue">337310</meta:user-defined>
    <meta:user-defined meta:name="OVERHEIDop.GmbID/DC.identifier">gmb-2024-337310</meta:user-defined>
    <meta:user-defined meta:name="OVERHEIDop.versieInformatie"/>
  </office:meta>
</office:document-meta>
</file>