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Worp van Peymastrjitte 13, 9145 RX Ternaard</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64747. De omgevingsvergunning is verleend. De gemeente geeft hiermee toestemming voor het verplaatsen van een huisaansluiting gas aan Worp van Peymastrjitte 13, 9145 RX Ternaard.</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6915</text:span><text:line-break/><text:date style:data-style-name="dag" text:fixed="true" text:date-value="2024-08-07"/><text:line-break/><text:date style:data-style-name="jaar" text:fixed="true" text:date-value="2024-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6915</text:span><text:date style:data-style-name="nicedate" text:fixed="true" text:date-value="2024-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6915</text:span><text:date style:data-style-name="nicedate" text:fixed="true" text:date-value="2024-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4-164747</meta:user-defined>
    <meta:user-defined meta:name="DCTERMS.abstract">Verleende omgevingsvergunning voor het verplaatsen van een huisaansluiting gas op locatie Worp van Peymastrjitte 13, 9145 RX Ternaard.</meta:user-defined>
    <dc:language>nl</dc:language>
    <meta:user-defined meta:name="OVERHEIDop.locatietype/OVERHEIDop.gebiedsmarkering">Punt</meta:user-defined>
    <meta:user-defined meta:name="DC.title">Besluit op aanvraag omgevingsvergunning Worp van Peymastrjitte 13, 9145 RX Ternaard</meta:user-defined>
    <meta:user-defined meta:name="DCTERMS.W3CDTF/DCTERMS.available">2024-08-07</meta:user-defined>
    <meta:user-defined meta:name="DCTERMS.W3CDTF/OVERHEIDop.jaargang">2024</meta:user-defined>
    <meta:user-defined meta:name="OVERHEIDop.publicationIssue">336915</meta:user-defined>
    <meta:user-defined meta:name="OVERHEIDop.GmbID/DC.identifier">gmb-2024-336915</meta:user-defined>
    <meta:user-defined meta:name="OVERHEIDop.versieInformatie"/>
  </office:meta>
</office:document-meta>
</file>