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8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4 is een melding ontvangen waarvoor geen vergunningsplicht geldt voor de locatie Hoefslag 17, 5109TS 's Gravenmoer. De melding is geregistreerd onder zaaknummer Z2024-00001051. De melding betreft:</text:p>
            <text:p text:style-name="common-al">- Asbest CV ruimte verwijder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36362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362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362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051</meta:user-defined>
    <meta:user-defined meta:name="DCTERMS.abstract">Hoefslag 17, 5109TS 's Gravenmoer</meta:user-defined>
    <dc:language>nl</dc:language>
    <meta:user-defined meta:name="OVERHEIDop.locatietype/OVERHEIDop.gebiedsmarkering">Vlak</meta:user-defined>
    <meta:user-defined meta:name="DC.title">Ontvangst melding, : 28 juli 2024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362</meta:user-defined>
    <meta:user-defined meta:name="OVERHEIDop.GmbID/DC.identifier">gmb-2024-336362</meta:user-defined>
    <meta:user-defined meta:name="OVERHEIDop.versieInformatie"/>
  </office:meta>
</office:document-meta>
</file>