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Jacob Catsstraat 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</text:p>
            <text:p text:style-name="common-al">Jacob Catsstraat 84, 3035 PR, realiseren van nieuwe reclame tbv GG winkel (aanvraagdatum 18-07-2024, dossiernummer OMV.24.07.00288).</text:p>
            <text:p text:style-name="common-al"> 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36253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6253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6253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7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Jacob Catsstraat 84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6253</meta:user-defined>
    <meta:user-defined meta:name="OVERHEIDop.GmbID/DC.identifier">gmb-2024-336253</meta:user-defined>
    <meta:user-defined meta:name="OVERHEIDop.versieInformatie"/>
  </office:meta>
</office:document-meta>
</file>