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BOUWEN VAN EEN WONING, OUDESCHOUW 2 TE AKK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bouwen van een woning (vervanging) op de locatie Oudeschouw 2 te Akkrum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35478</text:span><text:line-break/><text:date style:data-style-name="dag" text:fixed="true" text:date-value="2024-07-31"/><text:line-break/><text:date style:data-style-name="jaar" text:fixed="true" text:date-value="2024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35478</text:span><text:date style:data-style-name="nicedate" text:fixed="true" text:date-value="2024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35478</text:span><text:date style:data-style-name="nicedate" text:fixed="true" text:date-value="2024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26/xml/MC-DRP-OmgevingsvergunningAfhandelin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BOUWEN VAN EEN WONING, OUDESCHOUW 2 TE AKKRUM</meta:user-defined>
    <meta:user-defined meta:name="DCTERMS.W3CDTF/DCTERMS.available">2024-07-31</meta:user-defined>
    <meta:user-defined meta:name="DCTERMS.W3CDTF/OVERHEIDop.jaargang">2024</meta:user-defined>
    <meta:user-defined meta:name="OVERHEIDop.publicationIssue">335478</meta:user-defined>
    <meta:user-defined meta:name="OVERHEIDop.GmbID/DC.identifier">gmb-2024-335478</meta:user-defined>
    <meta:user-defined meta:name="OVERHEIDop.versieInformatie"/>
  </office:meta>
</office:document-meta>
</file>