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Strobossersteeg 14, 9101 NB Dokkum, Strobossersteeg 4, 9101 NB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-07-2024 hebben burgemeester en wethouders van de gemeente Noardeast-Fryslân een aanvraag ontvangen voor een omgevingsvergunning op locatie Strobossersteeg 14, 9101 NB Dokkum, Strobossersteeg 4, 9101 NB Dokkum. De aanvraag is geregistreerd onder zaaknummer 2024-166678. De aanvraag betreft bouwen van 2 woongebouwen (30 woningen) en 1 grondgebonden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4752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752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752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66678</meta:user-defined>
    <meta:user-defined meta:name="DCTERMS.abstract">Aanvraag omgevingsvergunning voor bouwen van 2 woongebouwen (30 woningen) en 1 grondgebonden woning op locatie Strobossersteeg 14, 9101 NB Dokkum, Strobossersteeg 4, 9101 NB Dokku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st aanvraag omgevingsvergunning Strobossersteeg 14, 9101 NB Dokkum, Strobossersteeg 4, 9101 NB Dokkum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4752</meta:user-defined>
    <meta:user-defined meta:name="OVERHEIDop.GmbID/DC.identifier">gmb-2024-334752</meta:user-defined>
    <meta:user-defined meta:name="OVERHEIDop.versieInformatie"/>
  </office:meta>
</office:document-meta>
</file>