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einsmawei 2, 9143 DM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7-2024 hebben burgemeester en wethouders van de gemeente Noardeast-Fryslân een aanvraag ontvangen voor een omgevingsvergunning op locatie Meinsmawei 2, 9143 DM Nes. De aanvraag is geregistreerd onder zaaknummer 2024-166638. De aanvraag betreft realiseren van de boerderijcamping 'Dijckzicht'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4673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673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4673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4-166638</meta:user-defined>
    <meta:user-defined meta:name="DCTERMS.abstract">Aanvraag omgevingsvergunning voor realiseren van de boerderijcamping 'Dijckzicht' op locatie Meinsmawei 2, 9143 DM Nes</meta:user-defined>
    <dc:language>nl</dc:language>
    <meta:user-defined meta:name="OVERHEIDop.locatietype/OVERHEIDop.gebiedsmarkering">Punt</meta:user-defined>
    <meta:user-defined meta:name="DC.title">Ontvangst aanvraag omgevingsvergunning Meinsmawei 2, 9143 DM Nes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4673</meta:user-defined>
    <meta:user-defined meta:name="OVERHEIDop.GmbID/DC.identifier">gmb-2024-334673</meta:user-defined>
    <meta:user-defined meta:name="OVERHEIDop.versieInformatie"/>
  </office:meta>
</office:document-meta>
</file>