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kade 8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umatrakade 891 1019RA AmsterdamSumatrakade 891</text:p>
            <text:p text:style-name="common-al">Looptijd :16-09-2024 t/m 01-11-2024</text:p>
            <text:p text:style-name="common-al">Verzonden naar aanvrager op: 26-07-2024</text:p>
            <text:p text:style-name="common-al">Kenmerk gemeente: Z/24/24178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4/24178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4521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521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521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417889</meta:user-defined>
    <meta:user-defined meta:name="DCTERMS.abstract">Object, Sumatrakade 891 1019RA, 16-9-2024 t/m 1-11-2024, Sumatrakade 891</meta:user-defined>
    <dc:language>nl</dc:language>
    <meta:user-defined meta:name="OVERHEIDop.locatietype/OVERHEIDop.gebiedsmarkering">Punt</meta:user-defined>
    <meta:user-defined meta:name="DC.title">Besluit apv vergunning Verleend - Sumatrakade 891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4521</meta:user-defined>
    <meta:user-defined meta:name="OVERHEIDop.GmbID/DC.identifier">gmb-2024-334521</meta:user-defined>
    <meta:user-defined meta:name="OVERHEIDop.versieInformatie"/>
  </office:meta>
</office:document-meta>
</file>