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vrijstaand woonhuis , Buurseman kavel 15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li 2024 is een aanvraag ontvangen voor het bouwen van een vrijstaand woonhuis  op locatie Buurseman kavel 15 Beltrum. De aanvraag is geregistreerd onder zaaknummer Z2024-00000958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34174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174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174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4-00000958</meta:user-defined>
    <meta:user-defined meta:name="DCTERMS.abstract">Betreft: Aanvraag op locatie Buurseman kavel 15 Beltrum</meta:user-defined>
    <dc:language>nl</dc:language>
    <meta:user-defined meta:name="OVERHEIDop.locatietype/OVERHEIDop.gebiedsmarkering">Vlak</meta:user-defined>
    <meta:user-defined meta:name="DC.title">Aanvraag vergunning voor bouwen van een vrijstaand woonhuis , Buurseman kavel 15 Beltrum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4174</meta:user-defined>
    <meta:user-defined meta:name="OVERHEIDop.GmbID/DC.identifier">gmb-2024-334174</meta:user-defined>
    <meta:user-defined meta:name="OVERHEIDop.versieInformatie"/>
  </office:meta>
</office:document-meta>
</file>