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6 jul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4 is een melding ontvangen waarvoor geen vergunningsplicht geldt voor de locatie Schoolsticht 91, 5102GD Dongen. De melding is geregistreerd onder zaaknummer Z2024-00001049. De melding betreft:</text:p>
            <text:p text:style-name="common-al">- Plaatsen van een springkussen 16-08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33668</text:span><text:line-break/><text:date style:data-style-name="dag" text:fixed="true" text:date-value="2024-07-30"/><text:line-break/><text:date style:data-style-name="jaar" text:fixed="true" text:date-value="2024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668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3668</text:span><text:date style:data-style-name="nicedate" text:fixed="true" text:date-value="2024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4-00001049</meta:user-defined>
    <meta:user-defined meta:name="DCTERMS.abstract">Schoolsticht 91, 5102GD Dongen</meta:user-defined>
    <dc:language>nl</dc:language>
    <meta:user-defined meta:name="OVERHEIDop.locatietype/OVERHEIDop.gebiedsmarkering">Punt</meta:user-defined>
    <meta:user-defined meta:name="DC.title">Ontvangst melding, : 26 juli 2024</meta:user-defined>
    <meta:user-defined meta:name="DCTERMS.W3CDTF/DCTERMS.available">2024-07-30</meta:user-defined>
    <meta:user-defined meta:name="DCTERMS.W3CDTF/OVERHEIDop.jaargang">2024</meta:user-defined>
    <meta:user-defined meta:name="OVERHEIDop.publicationIssue">333668</meta:user-defined>
    <meta:user-defined meta:name="OVERHEIDop.GmbID/DC.identifier">gmb-2024-333668</meta:user-defined>
    <meta:user-defined meta:name="OVERHEIDop.versieInformatie"/>
  </office:meta>
</office:document-meta>
</file>