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65180798ia0706453-225a-4f72-8f3f-5436df85941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Daalwijk 515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Daalwijk 515 (parkeervaknummers 125293481504 en 125289481501)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20.19999999999999mm" svg:height="93.4mm"><draw:image xlink:href="Pictures/Afbeelding1965180798ia0706453-225a-4f72-8f3f-5436df859411.png" xlink:type="simple"/></draw:frame></text:p>
            </text:section></draw:text-box></draw:frame>
          </text:p>
            <text:p text:style-name="common-al">Amsterdam, 31 juli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33591</text:span><text:line-break/><text:date style:data-style-name="dag" text:fixed="true" text:date-value="2024-08-02"/><text:line-break/><text:date style:data-style-name="jaar" text:fixed="true" text:date-value="2024-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591</text:span><text:date style:data-style-name="nicedate" text:fixed="true" text:date-value="2024-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591</text:span><text:date style:data-style-name="nicedate" text:fixed="true" text:date-value="2024-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Daalwijk 515 aanleg elektrische oplaadplaats - Daalwijk 51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Daalwijk 515 aanleg elektrische oplaadplaats</meta:user-defined>
    <meta:user-defined meta:name="OVERHEIDop.verkeersbordcode">E8c</meta:user-defined>
    <dc:language>nl</dc:language>
    <meta:user-defined meta:name="OVERHEIDop.locatietype/OVERHEIDop.gebiedsmarkering">Punt</meta:user-defined>
    <meta:user-defined meta:name="DC.title">Amsterdam Zuidoost, verkeersbesluit Daalwijk 515 aanleg elektrische oplaadplaats</meta:user-defined>
    <meta:user-defined meta:name="DCTERMS.W3CDTF/DCTERMS.available">2024-08-02</meta:user-defined>
    <meta:user-defined meta:name="DCTERMS.W3CDTF/OVERHEIDop.jaargang">2024</meta:user-defined>
    <meta:user-defined meta:name="OVERHEIDop.publicationIssue">333591</meta:user-defined>
    <meta:user-defined meta:name="OVERHEIDop.GmbID/DC.identifier">gmb-2024-333591</meta:user-defined>
    <meta:user-defined meta:name="OVERHEIDop.versieInformatie"/>
  </office:meta>
</office:document-meta>
</file>