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BOUWEN VAN EEN WONING, SIEGER VAN DER LAANSTRAAT 9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Sieger van der Laanstraat 98 te Heerenveen (10-06-2024 tot en met 19-07-2024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1481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481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481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EN ZIENSWIJZEN ONTWERPOMGEVINGSVERGUNNING, BOUWEN VAN EEN WONING, SIEGER VAN DER LAANSTRAAT 98 HEERENVEEN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1481</meta:user-defined>
    <meta:user-defined meta:name="OVERHEIDop.GmbID/DC.identifier">gmb-2024-331481</meta:user-defined>
    <meta:user-defined meta:name="OVERHEIDop.versieInformatie"/>
  </office:meta>
</office:document-meta>
</file>