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icture2i9a7c49a8-7dd0-4c2a-a818-1daae7bc8c3e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errass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Burgemeester en wethouders van de gemeente Heerenveen;</text:p>
            <text:p text:style-name="al"/>
            <text:p text:style-name="al">
            <text:span text:style-name="nadrukvet">Overwegende</text:span>
          </text:p>
            <text:list text:style-name="id1-3-2-1-1-5">
              <text:list-item text:style-override="id1-3-2-1-1-5-1">
                <text:number>•</text:number>
                <text:p text:style-name="al">dat het op grond van artikel 2:10 lid 1 van de Algemene Plaatselijke Verordening Heerenveen verboden is om de weg of een weggedeelte anders te gebruiken dan overeenkomstig de publieke functie ervan;</text:p>
              </text:list-item>
              <text:list-item text:style-override="id1-3-2-1-1-5-2">
                <text:number>•</text:number>
                <text:p text:style-name="al">dat dit verbod op grond van artikel 2:10 lid 4 onder d niet van toepassing is op terrassen, waarbij het college nadere regels kan stellen ter bescherming van de belangen genoemd in artikel 2:10 vijfde lid van de Algemene Plaatselijke Verordening Heerenveen;</text:p>
              </text:list-item>
              <text:list-item text:style-override="id1-3-2-1-1-5-3">
                <text:number>•</text:number>
                <text:p text:style-name="al">dat in artikel 2 van de Nadere regels ten aanzien van terrassen is bepaald dat een terras uitsluitend is toegestaan op de door het college aangewezen plaats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Tot vaststelling van het navolgende <text:span text:style-name="nadrukvet">Aanwijzingsbesluit terrassen</text:span></text:p>
            <text:p text:style-name="al"/>
            <text:p text:style-name="al">
            <text:span text:style-name="nadrukvet">Artikel 1.</text:span>
            <text:span text:style-name="nadrukvet">Aanwijzing terras Akkersplein 187 8443 BB Heerenveen</text:span>
          </text:p>
            <text:list text:style-name="id1-3-2-1-1-11">
              <text:list-item text:style-override="id1-3-2-1-1-11-1">
                <text:number>1.</text:number>
                <text:p text:style-name="al">De op onderstaande kaart aangegeven locatie wordt aangewezen als terras</text:p>
              </text:list-item>
            </text:list>
            <text:p text:style-name="al"/>
            <text:p text:style-name="al">
            <text:span text:style-name="nadrukvet">Artikel 2</text:span>
            <text:span text:style-name="nadrukvet">Inwerkingtreding en citeertitel</text:span>
          </text:p>
            <text:p text:style-name="al">Dit besluit treedt in werking op 29 juli 2024.</text:p>
            <text:p text:style-name="al">Dit besluit wordt aangehaald als Aanwijzingsbesluit terras Gemeente Heerenveen.</text:p>
            <text:p text:style-name="al"/>
            <text:p text:style-name="al">Heerenveen, 24 juli 2024</text:p>
            <text:p text:style-name="al">Hoogachtend,</text:p>
            <text:p text:style-name="al">Burgemeester en wethouders van Heerenveen,</text:p>
            <text:p text:style-name="al">Namens dit college,</text:p>
            <text:p text:style-name="al"/>
            <text:p text:style-name="al">Afdelingshoofd Veiligheid, Vergunningen, Toezicht en Handhaving</text:p>
            <text:p text:style-name="al">S. Talstra</text:p>
            <text:p text:style-name="al">
            <draw:frame><draw:text-box><text:section text:name="plaatje_id1-3-2-1-1-24-1" text:style-name="plaatje">
              <text:p text:style-name="illustratie_id1-3-2-1-1-24-1-1"><draw:frame draw:style-name="illustratie_id1-3-2-1-1-24-1-1" text:anchor-type="paragraph" svg:width="153mm" svg:height="217.47169811320754mm"><draw:image xlink:href="Pictures/Picture2i9a7c49a8-7dd0-4c2a-a818-1daae7bc8c3e.png" xlink:type="simple"/></draw:frame></text:p>
            </text:section></draw:text-box></draw:frame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24-1-1" style:parent-style-name="Standard">
      <style:paragraph-properties style:line-spacing="0mm" style:text-autospace="none" ofo:line-height="0.001cm"/>
    </style:style>
    <style:style style:family="graphic" style:name="illustratie_id1-3-2-1-1-2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1202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202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202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8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Aanwijzingsbesluit terrassen Gemeente Heerenveen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202</meta:user-defined>
    <meta:user-defined meta:name="OVERHEIDop.GmbID/DC.identifier">gmb-2024-331202</meta:user-defined>
    <meta:user-defined meta:name="OVERHEIDop.versieInformatie"/>
  </office:meta>
</office:document-meta>
</file>