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REALISEREN VAN EEN DIERENWEIDE, GALAMALEANE TEGENOVER NUMMERS 22 EN 24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realiseren van een dierenweide op het perceel Galamaleane tegenover nummer 22 en 24 te Akkrum (10-06-2024 tot en met 19-07-2024).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1180</text:span><text:line-break/><text:date style:data-style-name="dag" text:fixed="true" text:date-value="2024-07-29"/><text:line-break/><text:date style:data-style-name="jaar" text:fixed="true" text:date-value="2024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180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180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GEEN ZIENSWIJZEN ONTWERPOMGEVINGSVERGUNNING, REALISEREN VAN EEN DIERENWEIDE, GALAMALEANE TEGENOVER NUMMERS 22 EN 24 TE AKKRUM</meta:user-defined>
    <meta:user-defined meta:name="DCTERMS.W3CDTF/DCTERMS.available">2024-07-29</meta:user-defined>
    <meta:user-defined meta:name="DCTERMS.W3CDTF/OVERHEIDop.jaargang">2024</meta:user-defined>
    <meta:user-defined meta:name="OVERHEIDop.publicationIssue">331180</meta:user-defined>
    <meta:user-defined meta:name="OVERHEIDop.GmbID/DC.identifier">gmb-2024-331180</meta:user-defined>
    <meta:user-defined meta:name="OVERHEIDop.versieInformatie"/>
  </office:meta>
</office:document-meta>
</file>