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de omgevingsplanactiviteit bouwwerken en de technische bouwactiviteit voor het bouwen van een woongebouw (54 sociale huur en 10 middel dure huur) met commerciële plint aan Industriekad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list text:style-name="id1-3-2-1-1-2">
              <text:list-item text:style-override="id1-3-2-1-1-2-1">
                <text:number>-</text:number>
                <text:p text:style-name="al"/>
                <text:p text:style-name="al">Omgevingsplanactiviteit bouwwerken</text:p>
              </text:list-item>
              <text:list-item text:style-override="id1-3-2-1-1-2-2">
                <text:number>-</text:number>
                <text:p text:style-name="al"/>
                <text:p text:style-name="al">Technische bouwactiviteit</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5-07-2024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4-003180.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318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31079</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079</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079</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4-003180</meta:user-defined>
    <meta:user-defined meta:name="DCTERMS.abstract">het bouwen van een woongebouw (54 sociale huur en 10 middel dure huur) met commerciële plin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mgevingsvergunning verleend voor de omgevingsplanactiviteit bouwwerken en de technische bouwactiviteit voor het bouwen van een woongebouw (54 sociale huur en 10 middel dure huur) met commerciële plint aan Industriekade Breda</meta:user-defined>
    <meta:user-defined meta:name="DCTERMS.W3CDTF/DCTERMS.available">2024-07-29</meta:user-defined>
    <meta:user-defined meta:name="DCTERMS.W3CDTF/OVERHEIDop.jaargang">2024</meta:user-defined>
    <meta:user-defined meta:name="OVERHEIDop.publicationIssue">331079</meta:user-defined>
    <meta:user-defined meta:name="OVERHEIDop.GmbID/DC.identifier">gmb-2024-331079</meta:user-defined>
    <meta:user-defined meta:name="OVERHEIDop.versieInformatie"/>
  </office:meta>
</office:document-meta>
</file>