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ijdelijke opkomstvoorziening voor trambestuurders, Uppsalapad in Utrecht, GU-Z2024-00169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ppsalapad in Utrecht</text:p>
            <text:p text:style-name="common-al">GU-Z2024-0016946</text:p>
            <text:p text:style-name="common-al">Toelichting: het bouwen van een tijdelijke opkomstvoorziening voor trambestuurders</text:p>
            <text:p text:style-name="common-al">Datum besluit: 1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9869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869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869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GU-Z2024-0016946</meta:user-defined>
    <meta:user-defined meta:name="DCTERMS.abstract">Verleende Omgevingsvergunning, het bouwen van een tijdelijke opkomstvoorziening voor trambestuurders, Uppsalapad in Utrecht, GU-Z2024-0016946</meta:user-defined>
    <dc:language>nl</dc:language>
    <meta:user-defined meta:name="OVERHEIDop.locatietype/OVERHEIDop.gebiedsmarkering">Vlak</meta:user-defined>
    <meta:user-defined meta:name="DC.title">Verleende Omgevingsvergunning, het bouwen van een tijdelijke opkomstvoorziening voor trambestuurders, Uppsalapad in Utrecht, GU-Z2024-0016946</meta:user-defined>
    <meta:user-defined meta:name="OVERHEIDop.datumEindeReactietermijn">2024-09-04</meta:user-defined>
    <meta:user-defined meta:name="OVERHEIDop.terinzageleggingBG">https://jeleefomgeving.nl/inzien/002220647/81678e24-49be-11ef-a33d-00505601200c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9869</meta:user-defined>
    <meta:user-defined meta:name="OVERHEIDop.GmbID/DC.identifier">gmb-2024-329869</meta:user-defined>
    <meta:user-defined meta:name="OVERHEIDop.versieInformatie"/>
  </office:meta>
</office:document-meta>
</file>