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het bouwen van een aanbouw en het plaatsen van zonnepanelen, Bessemerlaan 80, 3553GE Utrecht, GU-Z2024-00088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semerlaan 80, 3553GE Utrecht</text:p>
            <text:p text:style-name="common-al">GU-Z2024-0008860</text:p>
            <text:p text:style-name="common-al">Toelichting: het bouwen van een aanbouw en het plaatsen van zonnepanelen</text:p>
            <text:p text:style-name="common-al">Datum besluit: 11 juli 2024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9829</text:span><text:line-break/><text:date style:data-style-name="dag" text:fixed="true" text:date-value="2024-07-26"/><text:line-break/><text:date style:data-style-name="jaar" text:fixed="true" text:date-value="2024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9829</text:span><text:date style:data-style-name="nicedate" text:fixed="true" text:date-value="2024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9829</text:span><text:date style:data-style-name="nicedate" text:fixed="true" text:date-value="2024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8860</meta:user-defined>
    <meta:user-defined meta:name="DCTERMS.abstract">Geweigerde Omgevingsvergunning, het bouwen van een aanbouw en het plaatsen van zonnepanelen, Bessemerlaan 80, 3553GE Utrecht, GU-Z2024-0008860</meta:user-defined>
    <dc:language>nl</dc:language>
    <meta:user-defined meta:name="OVERHEIDop.locatietype/OVERHEIDop.gebiedsmarkering">Vlak</meta:user-defined>
    <meta:user-defined meta:name="DC.title">Geweigerde Omgevingsvergunning, het bouwen van een aanbouw en het plaatsen van zonnepanelen, Bessemerlaan 80, 3553GE Utrecht, GU-Z2024-0008860</meta:user-defined>
    <meta:user-defined meta:name="OVERHEIDop.datumEindeReactietermijn">2024-09-06</meta:user-defined>
    <meta:user-defined meta:name="OVERHEIDop.terinzageleggingBG">https://jeleefomgeving.nl/inzien/002220647/8c5a90e5-49bc-11ef-a338-0050560122a3</meta:user-defined>
    <meta:user-defined meta:name="DCTERMS.W3CDTF/DCTERMS.available">2024-07-26</meta:user-defined>
    <meta:user-defined meta:name="DCTERMS.W3CDTF/OVERHEIDop.jaargang">2024</meta:user-defined>
    <meta:user-defined meta:name="OVERHEIDop.publicationIssue">329829</meta:user-defined>
    <meta:user-defined meta:name="OVERHEIDop.GmbID/DC.identifier">gmb-2024-329829</meta:user-defined>
    <meta:user-defined meta:name="OVERHEIDop.versieInformatie"/>
  </office:meta>
</office:document-meta>
</file>