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(technisch) bouwen van een dakopbouw op het achterdakvlak, Magda Janssenslaan 16, 3584GR Utrecht, GU-Z2024-001798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agda Janssenslaan 16, 3584GR Utrecht</text:p>
            <text:p text:style-name="common-al">GU-Z2024-0017986</text:p>
            <text:p text:style-name="common-al">Toelichting: het (technisch) bouwen van een dakopbouw op het achterdakvlak</text:p>
            <text:p text:style-name="common-al">Datum besluit: 22 jul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29385</text:span><text:line-break/><text:date style:data-style-name="dag" text:fixed="true" text:date-value="2024-07-26"/><text:line-break/><text:date style:data-style-name="jaar" text:fixed="true" text:date-value="2024-07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9385</text:span><text:date style:data-style-name="nicedate" text:fixed="true" text:date-value="2024-07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9385</text:span><text:date style:data-style-name="nicedate" text:fixed="true" text:date-value="2024-07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3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17986</meta:user-defined>
    <meta:user-defined meta:name="DCTERMS.abstract">Verleende Omgevingsvergunning, het (technisch) bouwen van een dakopbouw op het achterdakvlak, Magda Janssenslaan 16, 3584GR Utrecht, GU-Z2024-0017986</meta:user-defined>
    <dc:language>nl</dc:language>
    <meta:user-defined meta:name="OVERHEIDop.locatietype/OVERHEIDop.gebiedsmarkering">Vlak</meta:user-defined>
    <meta:user-defined meta:name="DC.title">Verleende Omgevingsvergunning, het (technisch) bouwen van een dakopbouw op het achterdakvlak, Magda Janssenslaan 16, 3584GR Utrecht, GU-Z2024-0017986</meta:user-defined>
    <meta:user-defined meta:name="OVERHEIDop.datumEindeReactietermijn">2024-09-04</meta:user-defined>
    <meta:user-defined meta:name="OVERHEIDop.terinzageleggingBG">https://jeleefomgeving.nl/inzien/002220647/62e1a6ff-49aa-11ef-a33d-00505601200c</meta:user-defined>
    <meta:user-defined meta:name="DCTERMS.W3CDTF/DCTERMS.available">2024-07-26</meta:user-defined>
    <meta:user-defined meta:name="DCTERMS.W3CDTF/OVERHEIDop.jaargang">2024</meta:user-defined>
    <meta:user-defined meta:name="OVERHEIDop.publicationIssue">329385</meta:user-defined>
    <meta:user-defined meta:name="OVERHEIDop.GmbID/DC.identifier">gmb-2024-329385</meta:user-defined>
    <meta:user-defined meta:name="OVERHEIDop.versieInformatie"/>
  </office:meta>
</office:document-meta>
</file>