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Berkelstraat 161, 3522EN Utrecht, GU-Z2024-00163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rkelstraat 161, 3522EN Utrecht</text:p>
            <text:p text:style-name="common-al">GU-Z2024-0016354</text:p>
            <text:p text:style-name="common-al">Toelichting: het bouwen van een dakkapel aan de voorkant van de woning</text:p>
            <text:p text:style-name="common-al">Datum besluit: 22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9376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376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376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354</meta:user-defined>
    <meta:user-defined meta:name="DCTERMS.abstract">Verleende Omgevingsvergunning, het bouwen van een dakkapel aan de voorkant van de woning, Berkelstraat 161, 3522EN Utrecht, GU-Z2024-0016354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Berkelstraat 161, 3522EN Utrecht, GU-Z2024-0016354</meta:user-defined>
    <meta:user-defined meta:name="OVERHEIDop.datumEindeReactietermijn">2024-09-04</meta:user-defined>
    <meta:user-defined meta:name="OVERHEIDop.terinzageleggingBG">https://jeleefomgeving.nl/inzien/002220647/82552cd7-49a9-11ef-a338-0050560122a3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376</meta:user-defined>
    <meta:user-defined meta:name="OVERHEIDop.GmbID/DC.identifier">gmb-2024-329376</meta:user-defined>
    <meta:user-defined meta:name="OVERHEIDop.versieInformatie"/>
  </office:meta>
</office:document-meta>
</file>