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ANDEREN VAN EEN TRIBUNE (TIJDELIJKE ONDERSTEUNING, TERMIJNVERLENGING VAN 9 MAANDEN), ABE LENSTRA BOULEVARD 19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tribune (tijdelijke ondersteuning, termijnverlenging van 9 maanden) op het perceel Abe Lenstra Boulevard 19 te Heerenveen  </text:p>
            <text:p text:style-name="common-al">(17 januar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908</text:span><text:line-break/><text:date style:data-style-name="dag" text:fixed="true" text:date-value="2024-01-19"/><text:line-break/><text:date style:data-style-name="jaar" text:fixed="true" text:date-value="2024-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908</text:span><text:date style:data-style-name="nicedate" text:fixed="true" text:date-value="2024-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908</text:span><text:date style:data-style-name="nicedate" text:fixed="true" text:date-value="2024-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ANDEREN VAN EEN TRIBUNE (TIJDELIJKE ONDERSTEUNING, TERMIJNVERLENGING VAN 9 MAANDEN), ABE LENSTRA BOULEVARD 19 HEERENVEEN</meta:user-defined>
    <meta:user-defined meta:name="DCTERMS.W3CDTF/DCTERMS.available">2024-01-19</meta:user-defined>
    <meta:user-defined meta:name="DCTERMS.W3CDTF/OVERHEIDop.jaargang">2024</meta:user-defined>
    <meta:user-defined meta:name="OVERHEIDop.publicationIssue">32908</meta:user-defined>
    <meta:user-defined meta:name="OVERHEIDop.GmbID/DC.identifier">gmb-2024-32908</meta:user-defined>
    <meta:user-defined meta:name="OVERHEIDop.versieInformatie"/>
  </office:meta>
</office:document-meta>
</file>