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THV KONINGINNELAAN 1C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Thv Koninginnelaan 1c Vught Noord, het plaatsen van twee voetbalgoals, Z24-280353.</text:p>
            <text:p text:style-name="common-al">De vergunning is verzonden op 23 jul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28994</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994</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994</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THV KONINGINNELAAN 1C VUGHT</meta:user-defined>
    <meta:user-defined meta:name="DCTERMS.W3CDTF/DCTERMS.available">2024-07-31</meta:user-defined>
    <meta:user-defined meta:name="DCTERMS.W3CDTF/OVERHEIDop.jaargang">2024</meta:user-defined>
    <meta:user-defined meta:name="OVERHEIDop.publicationIssue">328994</meta:user-defined>
    <meta:user-defined meta:name="OVERHEIDop.GmbID/DC.identifier">gmb-2024-328994</meta:user-defined>
    <meta:user-defined meta:name="OVERHEIDop.versieInformatie"/>
  </office:meta>
</office:document-meta>
</file>