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0724235i7fcadcd3-3232-499e-8a53-9bef187d6fe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Jan Ligthartstraat 55 aanleg gehandicaptenparkeerplaats kenteken 1-THJ-7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1-THJ-70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in de directe omgeving van het woonadres van de aanvrager geen garage aanwezig i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1-THJ-70 en het aanbrengen van ondersteunende markeringen (RVV 1990), in te stellen: een gehandicaptenparkeerplaats ter hoogte van perceel Jan Ligthartstraat 55 (parkeervaknummer 115314485127)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17.5mm" svg:height="76.7mm"><draw:image xlink:href="Pictures/Afbeelding110724235i7fcadcd3-3232-499e-8a53-9bef187d6fea.png" xlink:type="simple"/></draw:frame></text:p>
            </text:section></draw:text-box></draw:frame>
          </text:p>
            <text:p text:style-name="common-al">Amsterdam, 24 juli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28869</text:span><text:line-break/><text:date style:data-style-name="dag" text:fixed="true" text:date-value="2024-07-26"/><text:line-break/><text:date style:data-style-name="jaar" text:fixed="true" text:date-value="2024-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869</text:span><text:date style:data-style-name="nicedate" text:fixed="true" text:date-value="2024-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869</text:span><text:date style:data-style-name="nicedate" text:fixed="true" text:date-value="2024-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Jan Ligthartstraat 55 aanleg gehandicaptenparkeerplaats kenteken 1-THJ-70 - Jan Ligthartstraat 55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Jan Ligthartstraat 55 aanleg gehandicaptenparkeerplaats kenteken 1-THJ-70</meta:user-defined>
    <meta:user-defined meta:name="OVERHEIDop.verkeersbordcode">E6</meta:user-defined>
    <dc:language>nl</dc:language>
    <meta:user-defined meta:name="OVERHEIDop.locatietype/OVERHEIDop.gebiedsmarkering">Adres</meta:user-defined>
    <meta:user-defined meta:name="DC.title">Amsterdam Nieuw-West, verkeersbesluit Jan Ligthartstraat 55 aanleg gehandicaptenparkeerplaats kenteken 1-THJ-70</meta:user-defined>
    <meta:user-defined meta:name="DCTERMS.W3CDTF/DCTERMS.available">2024-07-26</meta:user-defined>
    <meta:user-defined meta:name="DCTERMS.W3CDTF/OVERHEIDop.jaargang">2024</meta:user-defined>
    <meta:user-defined meta:name="OVERHEIDop.publicationIssue">328869</meta:user-defined>
    <meta:user-defined meta:name="OVERHEIDop.GmbID/DC.identifier">gmb-2024-328869</meta:user-defined>
    <meta:user-defined meta:name="OVERHEIDop.versieInformatie"/>
  </office:meta>
</office:document-meta>
</file>