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 - INGEKOMEN AANVRAAG OMGEVINGSVERGUNNING BOUWEN – JAN VAN RUUSBROECKSTRAAT 37 VUG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Burgemeester en wethouders van Vught maken bekend, dat zij in de afgelopen periode onderstaande aanvraag voor een omgevingsvergunning hebben ontvangen: </text:p>
            <text:p text:style-name="common-al"/>
            <text:p text:style-name="last-al">-Jan van Ruusbroeckstraat 37 Vught, plaatsen van een dakopbouw, Z24-280498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328855</text:span><text:line-break/><text:date style:data-style-name="dag" text:fixed="true" text:date-value="2024-07-31"/><text:line-break/><text:date style:data-style-name="jaar" text:fixed="true" text:date-value="2024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28855</text:span><text:date style:data-style-name="nicedate" text:fixed="true" text:date-value="2024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28855</text:span><text:date style:data-style-name="nicedate" text:fixed="true" text:date-value="2024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27/xml/MC-DRP-OmgevingsvergunningAanvraag-Web-ZM.xml</meta:user-defined>
    <meta:user-defined meta:name="OVERHEID.Gemeente/DC.creator">Vug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VUGHT - INGEKOMEN AANVRAAG OMGEVINGSVERGUNNING BOUWEN – JAN VAN RUUSBROECKSTRAAT 37 VUGHT</meta:user-defined>
    <meta:user-defined meta:name="DCTERMS.W3CDTF/DCTERMS.available">2024-07-31</meta:user-defined>
    <meta:user-defined meta:name="DCTERMS.W3CDTF/OVERHEIDop.jaargang">2024</meta:user-defined>
    <meta:user-defined meta:name="OVERHEIDop.publicationIssue">328855</meta:user-defined>
    <meta:user-defined meta:name="OVERHEIDop.GmbID/DC.identifier">gmb-2024-328855</meta:user-defined>
    <meta:user-defined meta:name="OVERHEIDop.versieInformatie"/>
  </office:meta>
</office:document-meta>
</file>