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ndermandaat belastingambtenaren Dienstverleningsovereenkomst Noardeast-Fryslân – Dantumadiel</text:p>
      <text:section text:name="regeling_id1-3-2" text:style-name="regeling">
        <text:section text:name="aanhef_id1-3-2-1" text:style-name="aanhef">
          <text:section text:name="preambule_id1-3-2-1-1" text:style-name="preambule">
            <text:p text:style-name="al"/>
            <text:p text:style-name="al">Het clusterhoofd Yntern Advys en Stipe van de gemeente Noardeast-Fryslân;</text:p>
            <text:p text:style-name="al"/>
            <text:p text:style-name="al">Gelet op artikel 2.1 onder b en artikel 2.1 van bijlage 2 van de Dienstverleningsovereenkomst Noardeast-Fryslân – Dantumadiel (Dienstverleningsovereenkomst), vastgesteld door de colleges van burgemeester en wethouders van beide gemeenten op 19 december 2023; </text:p>
            <text:p text:style-name="al"/>
            <text:p text:style-name="al">Gelet op het ‘Aanwijzingsbesluit belastingambtenaren gemeente Dantumadiel 2024’, vastgesteld door het college van burgemeester en wethouders van Dantumadiel op 16 april 2024; </text:p>
            <text:p text:style-name="al"/>
            <text:p text:style-name="al">Gelet op het ‘Mandaatbesluit belastingambtenaren Dienstverleningsovereenkomst Noardeast-Fryslân – Dantumadiel, vastgesteld door de gemeentesecretaris van de gemeente Dantumadiel op 16 april 2024; </text:p>
            <text:p text:style-name="al"/>
            <text:p text:style-name="al">Gelet op het bepaalde in:</text:p>
            <text:p text:style-name="al">- artikel 160, eerste lid en artikel 231, tweede lid van de Gemeentewet;</text:p>
            <text:p text:style-name="al">- artikel 1, tweede lid, en artikel 20 van de Wet waardering onroerende zaken;</text:p>
            <text:p text:style-name="al">- afdeling 10.1.1. van de Algemene wet bestuursrecht</text:p>
            <text:p text:style-name="al"/>
            <text:p text:style-name="al">Overwegende dat het om redenen van doelmatigheid wenselijk is de aan hem opgedragen en daarvoor in aanmerking komende bevoegdheden onder te mandateren aan ondergeschikte ambtenaren of aan anderen;</text:p>
            <text:p text:style-name="al"/>
            <text:p text:style-name="al"/>
            <text:p text:style-name="al">B E S L U I T :</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I. Ondermandaat te verlenen aan de beleidsmedewerkers belastingen van het cluster Yntern Advys en Stipe om namens hem de bevoegdheden, taken en werkzaamheden als bedoeld in de artikelen 2.1 en 2.2.1 van Bijlage 2 van de Dienstverleningsleningsovereenkomst uit te oefenen;</text:p>
            <text:p text:style-name="al"/>
            <text:p text:style-name="al">II. Ondermandaat te verlenen aan de medewerkers invordering en kwijtschelding van het cluster Yntern Advys en Stipe om namens hem de bevoegdheden, taken en werkzaamheden als bedoeld in de artikelen 2.1 en 2.2.2 van Bijlage 2 van de Dienstverleningsovereenkomst uit te oefenen; </text:p>
            <text:p text:style-name="al"/>
            <text:p text:style-name="al">III. Te bepalen dat dit besluit in werking treedt op de dag na bekendmaking en terugwerkt tot en met 1 januari 2024.</text:p>
            <text:p text:style-name="al"/>
          </text:section>
        </text:section>
        <text:section text:name="regeling-sluiting_id1-3-2-3" text:style-name="regeling-sluiting">
          <text:section text:name="ondertekening_id1-3-2-3-1">
            <text:p><text:span text:style-name="functie">Aldus vastgesteld op 23 juli 2024.</text:span></text:p>
            <text:p><text:span text:style-name="functie"/></text:p>
            <text:p><text:span text:style-name="functie">Het clusterhoofd Yntern Advys en Stipe van de gemeente Noardeast-Fryslân,</text:span></text:p>
            <text:p><text:span text:style-name="functie"/></text:p>
            <text:p><text:span text:style-name="functie"/></text:p>
            <text:p><text:span text:style-name="functie"/></text:p>
            <text:p><text:span text:style-name="functie">H.J. Scholt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27893</text:span><text:line-break/><text:date style:data-style-name="dag" text:fixed="true" text:date-value="2024-07-25"/><text:line-break/><text:date style:data-style-name="jaar" text:fixed="true" text:date-value="2024-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7893</text:span><text:date style:data-style-name="nicedate" text:fixed="true" text:date-value="2024-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7893</text:span><text:date style:data-style-name="nicedate" text:fixed="true" text:date-value="2024-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25/xml/MC-DRP-DmBesluit-Web-CB.xml</meta:user-defined>
    <meta:user-defined meta:name="OVERHEID.Gemeente/DC.creator">Noardeast-Fryslân</meta:user-defined>
    <meta:user-defined meta:name="OVERHEIDop.Rubriek/DC.type">delegatie- of mandaatbesluit</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Bestuur | Organisatie en beleid</meta:user-defined>
    <meta:user-defined meta:name="DC.source">artikel 160 van de Gemeentewet]|[1.0:c:BWBR0005416&amp;artikel=160&amp;g=2024-01-31</meta:user-defined>
    <meta:user-defined meta:name="DC.source">artikel 20 van de Wet waardering onroerende zaken]|[1.0:c:BWBR0007119&amp;artikel=20&amp;g=2024-01-01</meta:user-defined>
    <meta:user-defined meta:name="DC.source">artikel 231 van de Gemeentewet]|[1.0:c:BWBR0005416&amp;artikel=231&amp;g=2024-01-31</meta:user-defined>
    <meta:user-defined meta:name="DC.source">afdeling 10.1.1 van de Algemene wet bestuursrecht]|[1.0:c:BWBR0005537&amp;afdeling=10.1.1&amp;g=2024-05-01</meta:user-defined>
    <meta:user-defined meta:name="DCTERMS.alternative">Besluit ondermandaat belastingambtenaren Dienstverleningsovereenkomst Noardeast-Fryslân - Dantumadiel</meta:user-defined>
    <dc:language>nl</dc:language>
    <meta:user-defined meta:name="OVERHEIDop.locatietype/OVERHEIDop.gebiedsmarkering">Gemeente</meta:user-defined>
    <meta:user-defined meta:name="DC.title">Besluit ondermandaat belastingambtenaren Dienstverleningsovereenkomst Noardeast-Fryslân – Dantumadiel</meta:user-defined>
    <meta:user-defined meta:name="DCTERMS.W3CDTF/DCTERMS.available">2024-07-25</meta:user-defined>
    <meta:user-defined meta:name="DCTERMS.W3CDTF/OVERHEIDop.jaargang">2024</meta:user-defined>
    <meta:user-defined meta:name="OVERHEIDop.publicationIssue">327893</meta:user-defined>
    <meta:user-defined meta:name="OVERHEIDop.GmbID/DC.identifier">gmb-2024-327893</meta:user-defined>
    <meta:user-defined meta:name="OVERHEIDop.versieInformatie"/>
  </office:meta>
</office:document-meta>
</file>